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2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7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8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0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11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2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3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e8448" officeooo:paragraph-rsid="007e8448" style:font-size-asian="7pt" style:language-asian="pt" style:country-asian="BR" style:font-weight-asian="bold" style:font-name-complex="Courier New" style:font-size-complex="7pt"/>
    </style:style>
    <style:style style:name="P14" style:family="paragraph" style:parent-style-name="Standard_20__28_WW_29_">
      <style:paragraph-properties fo:text-align="center" style:justify-single-word="false"/>
      <style:text-properties style:font-name="Verdana"/>
    </style:style>
    <style:style style:name="P15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16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564515" fo:background-color="transparent" loext:char-shading-value="0" style:font-weight-asian="bold"/>
    </style:style>
    <style:style style:name="T5" style:family="text">
      <style:text-properties fo:font-weight="bold" officeooo:rsid="005c4381" fo:background-color="transparent" loext:char-shading-value="0" style:font-weight-asian="bold"/>
    </style:style>
    <style:style style:name="T6" style:family="text">
      <style:text-properties fo:font-weight="bold" officeooo:rsid="0079c5e3" fo:background-color="transparent" loext:char-shading-value="0" style:font-weight-asian="bold"/>
    </style:style>
    <style:style style:name="T7" style:family="text">
      <style:text-properties fo:font-weight="bold" officeooo:rsid="00804a66" fo:background-color="transparent" loext:char-shading-value="0" style:font-weight-asian="bold"/>
    </style:style>
    <style:style style:name="T8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9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0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11" style:family="text">
      <style:text-properties style:font-name="Verdana"/>
    </style:style>
    <style:style style:name="T12" style:family="text">
      <style:text-properties style:font-name="Verdana" fo:font-weight="bold" style:font-weight-asian="bold" style:font-weight-complex="bold"/>
    </style:style>
    <style:style style:name="T13" style:family="text">
      <style:text-properties style:font-name="Verdana" fo:font-weight="bold" officeooo:rsid="00739469" style:font-weight-asian="bold" style:font-weight-complex="bold"/>
    </style:style>
    <style:style style:name="T14" style:family="text">
      <style:text-properties style:font-name="Verdana" fo:font-weight="bold" officeooo:rsid="007e8448" style:font-weight-asian="bold" style:font-weight-complex="bold"/>
    </style:style>
    <style:style style:name="T15" style:family="text">
      <style:text-properties style:font-name="Verdana" officeooo:rsid="005d9649"/>
    </style:style>
    <style:style style:name="T16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7" style:family="text">
      <style:text-properties style:font-name="Verdana" fo:font-size="8pt" fo:font-weight="bold" officeooo:rsid="007cc8f5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bold" officeooo:rsid="00804a66" style:font-size-asian="8pt" style:font-weight-asian="bold" style:font-size-complex="8pt" style:font-weight-complex="bold"/>
    </style:style>
    <style:style style:name="T19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20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3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758baa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7cc8f5" style:font-size-asian="8pt" style:font-weight-asian="normal" style:font-size-complex="8pt" style:font-weight-complex="normal"/>
    </style:style>
    <style:style style:name="T26" style:family="text">
      <style:text-properties style:font-name="Verdana" fo:font-size="8pt" fo:font-weight="normal" officeooo:rsid="00804a66" style:font-size-asian="8pt" style:font-weight-asian="normal" style:font-size-complex="8pt" style:font-weight-complex="normal"/>
    </style:style>
    <style:style style:name="T27" style:family="text">
      <style:text-properties style:font-name="Verdana" officeooo:rsid="00739469"/>
    </style:style>
    <style:style style:name="T28" style:family="text">
      <style:text-properties style:font-name="Verdana" officeooo:rsid="0079c5e3"/>
    </style:style>
    <style:style style:name="T29" style:family="text">
      <style:text-properties style:font-name="Verdana" officeooo:rsid="007cc8f5"/>
    </style:style>
    <style:style style:name="T30" style:family="text">
      <style:text-properties style:font-name="Verdana" officeooo:rsid="00826d1c"/>
    </style:style>
    <style:style style:name="T31" style:family="text">
      <style:text-properties officeooo:rsid="002ea178"/>
    </style:style>
    <style:style style:name="T32" style:family="text">
      <style:text-properties officeooo:rsid="00739469"/>
    </style:style>
    <style:style style:name="T33" style:family="text">
      <style:text-properties officeooo:rsid="007e844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1"/>
      <text:p text:style-name="P1">PODER JUDICIÁRIO</text:p>
      <text:p text:style-name="P2">TRIBUNAL REGIONAL DO TRABALHO DA 6ª REGIÃO</text:p>
      <text:p text:style-name="P4">SECRETARIA DE GESTÃO DE PESSOAS</text:p>
      <text:p text:style-name="P10"/>
      <text:p text:style-name="P5"><text:span text:style-name="T1">PORTARIA TRT6-SGE</text:span><text:span text:style-name="T2">P N</text:span><text:span text:style-name="T8">o</text:span><text:span text:style-name="T2"> </text:span><text:span text:style-name="T3">0</text:span><text:span text:style-name="T6">6</text:span><text:span text:style-name="T7">9</text:span><text:span text:style-name="T4">/</text:span><text:span text:style-name="T2">202</text:span><text:span text:style-name="T5">6</text:span></text:p>
      <text:p text:style-name="P8"/>
      <text:p text:style-name="P15"><text:span text:style-name="T12">A DIRETORA </text:span><text:span text:style-name="T14">SUBSTITUTA</text:span><text:span text:style-name="T13"> </text:span><text:span text:style-name="T12">DA SECRETARIA DE GESTÃO DE PESSOAS DO TRIBUNAL REGIONAL DO TRABALHO DA SEXTA REGIÃO</text:span><text:span text:style-name="T11">, no uso de suas atribuições delegadas, nos termos da Portaria TRT6-DG n</text:span><text:span text:style-name="T9">o</text:span><text:span text:style-name="T11"> 040/2025 e do PROAD n</text:span><text:span text:style-name="T9">o</text:span><text:span text:style-name="T11"> </text:span><text:span text:style-name="T27">1</text:span><text:span text:style-name="T28">4</text:span><text:span text:style-name="T30">527</text:span><text:span text:style-name="T15">/2026</text:span><text:span text:style-name="T11">,</text:span></text:p>
      <text:p text:style-name="P6"/>
      <text:p text:style-name="P9">R E S O L V E:</text:p>
      <text:p text:style-name="P16"><text:span text:style-name="T17">DECLARAR </text:span><text:span text:style-name="T16">INTERROMP</text:span><text:span text:style-name="T17">IDA</text:span><text:span text:style-name="T19">, a partir do dia </text:span><text:span text:style-name="T26">03</text:span><text:span text:style-name="T25">/0</text:span><text:span text:style-name="T26">7</text:span><text:span text:style-name="T20">/2026</text:span><text:span text:style-name="T19">, em virtude de imperiosa necessidade do serviço, a </text:span><text:span text:style-name="T25">2</text:span><text:span text:style-name="T10">a</text:span><text:span text:style-name="T19"> etapa das férias do exercício de 202</text:span><text:span text:style-name="T22">6</text:span><text:span text:style-name="T19"> d</text:span><text:span text:style-name="T26">a</text:span><text:span text:style-name="T21"> </text:span><text:span text:style-name="T19">servidor</text:span><text:span text:style-name="T26">a</text:span><text:span text:style-name="T19"> </text:span><text:span text:style-name="T18">ANA LÚCIA PRÍNCIPE DE LIMA</text:span><text:span text:style-name="T19">, ficando-lhe assegurado o saldo de </text:span><text:span text:style-name="T24">0</text:span><text:span text:style-name="T26">2</text:span><text:span text:style-name="T23"> (</text:span><text:span text:style-name="T26">dois</text:span><text:span text:style-name="T23">)</text:span><text:span text:style-name="T20"> </text:span><text:span text:style-name="T19">dias para utilização no período de </text:span><text:span text:style-name="T26">12</text:span><text:span text:style-name="T20"> a </text:span><text:span text:style-name="T26">13</text:span><text:span text:style-name="T22">/0</text:span><text:span text:style-name="T26">8</text:span><text:span text:style-name="T22">/2026.</text:span></text:p>
      <text:p text:style-name="P7"/>
      <text:p text:style-name="P7">Cumpra-se.</text:p>
      <text:p text:style-name="P7">Recife (PE), data conforme assinatura eletrônica.</text:p>
      <text:p text:style-name="P3"/>
      <text:p text:style-name="P13">VERUSHKA DE OLIVEIRA ANDRADE</text:p>
      <text:p text:style-name="P11">Diretora<text:span text:style-name="T32"> </text:span><text:span text:style-name="T33">Substituta </text:span>da Secretaria de Gestão de <text:span text:style-name="T31">P</text:span>essoas</text:p>
      <text:p text:style-name="P12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7</meta:editing-cycles>
    <meta:creation-date>2025-02-27T13:37:00</meta:creation-date>
    <dc:date>2026-07-07T13:38:40.003000000</dc:date>
    <meta:editing-duration>PT8H19M46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9" meta:character-count="844" meta:non-whitespace-character-count="667"/>
    <meta:user-defined meta:name="AppVersion">16.0000</meta:user-defined>
    <meta:template xlink:type="simple" xlink:actuate="onRequest" xlink:title="Normal.dotm" xlink:href=""/>
  </office:meta>
</office:document-meta>
</file>