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246E8F5E24D2E793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35/2026</text:span></text:p>
      <text:p text:style-name="P1"/>
      <text:p text:style-name="P10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6.434/2026 </text:span><text:span text:style-name="T2">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o servidor </text:span><text:span text:style-name="T1">ADRIANO WAGNER ARAÚJO BEZERRA </text:span><text:span text:style-name="T2"><text:s/>para atuar como gestor titular na contratação da aquisição de tela interativa de 86 polegadas, incluindo suporte e acessórios, mediante participação na ARP 11/2025, resultante do pregão eletrônico nº 16/2025, licitado pelo Tribunal Regional do Trabalho da 23ª Região, CONTRATADA: REPREMIG REPRESENTACAO E COMERCIO DE MINAS GE <text:s/>- CNPJ - 65.149.197/0002-51;</text:span></text:p>
      <text:p text:style-name="P13"><text:span text:style-name="T1">2 – DESIGNAR</text:span><text:span text:style-name="T2"> a servidora <text:s/></text:span><text:span text:style-name="T1">ANÁLIA LIMA CAVALCANTI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o servidor </text:span><text:span text:style-name="T1">SAMUEL SÁVIO DAMÁSIO DA SILVA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o servidor </text:span><text:span text:style-name="T1">HERMES AURÉLIO BORGES</text:span><text:span text:style-name="T2"> para atuar como fiscal substituto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1"/>
      <text:p text:style-name="P6"><text:span text:style-name="T1">JEANE NUNES DE QUEIROZ</text:span></text:p>
      <text:p text:style-name="P6"><text:span text:style-name="T2">Diretora Substituta da Secretaria Administrativa</text:span></text:p>
      <text:p text:style-name="P6"><text:span text:style-name="T2">TRT da 6ª Região</text:span></text:p>
      <text:p text:style-name="P1"/>
      <text:p text:style-name="P3"/>
      <text:p text:style-name="P8"/>
      <text:p text:style-name="P4"/>
      <text:p text:style-name="P5"/>
      <text:p text:style-name="P1"/>
      <text:p text:style-name="P2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246E8F5E24D2E793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16" meta:character-count="1456" meta:non-whitespace-character-count="1247"/>
    <meta:generator>LibreOfficeDev/6.0.5.2$Linux_X86_64 LibreOffice_project/</meta:generator>
  </office:meta>
</office:document-meta>
</file>