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28000000284B241B34B201CA02.png" manifest:media-type="image/png"/>
  <manifest:file-entry manifest:full-path="Pictures/100002010000002E000000309FF060FA86E2EBB5.png" manifest:media-type="image/png"/>
  <manifest:file-entry manifest:full-path="Pictures/10000201000000800000002EF8609272F6014534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-0.0126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" style:family="paragraph" style:parent-style-name="Standard" style:master-page-name="Standard">
      <style:paragraph-properties fo:margin-left="0in" fo:margin-right="-0.0126in" fo:margin-top="0in" fo:margin-bottom="0in" loext:contextual-spacing="false" fo:line-height="100%" fo:text-align="end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3" style:family="paragraph" style:parent-style-name="Standard">
      <style:paragraph-properties fo:margin-left="0in" fo:margin-right="-0.0083in" fo:margin-top="0.0008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.5543in" fo:margin-top="0.0654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2.9909in" fo:margin-top="0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1.7563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2.661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8" style:family="paragraph" style:parent-style-name="Standard">
      <style:paragraph-properties fo:margin-left="0in" fo:margin-right="1.4945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9" style:family="paragraph" style:parent-style-name="Standard">
      <style:paragraph-properties fo:margin-left="0in" fo:margin-right="2.6701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in" fo:margin-right="2.452in" fo:margin-top="0.2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in" fo:margin-right="0.6102in" fo:margin-top="0.3417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2" style:family="paragraph" style:parent-style-name="Standard">
      <style:paragraph-properties fo:margin-left="0in" fo:margin-right="0.6008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3" style:family="paragraph" style:parent-style-name="Standard">
      <style:paragraph-properties fo:margin-left="0in" fo:margin-right="0.6008in" fo:margin-top="0.173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4" style:family="paragraph" style:parent-style-name="Standard">
      <style:paragraph-properties fo:margin-left="0in" fo:margin-right="0.6083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5" style:family="paragraph" style:parent-style-name="Standard">
      <style:paragraph-properties fo:margin-left="0in" fo:margin-right="0.6043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6" style:family="paragraph" style:parent-style-name="Standard">
      <style:paragraph-properties fo:margin-left="0in" fo:margin-right="0.6071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7" style:family="paragraph" style:parent-style-name="Standard">
      <style:paragraph-properties fo:margin-left="0in" fo:margin-right="0.6055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8" style:family="paragraph" style:parent-style-name="Standard">
      <style:paragraph-properties fo:margin-left="0in" fo:margin-right="0.6055in" fo:margin-top="0.173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19" style:family="paragraph" style:parent-style-name="Standard">
      <style:paragraph-properties fo:margin-left="0in" fo:margin-right="0.6055in" fo:margin-top="0.1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0" style:family="paragraph" style:parent-style-name="Standard">
      <style:paragraph-properties fo:margin-left="0in" fo:margin-right="0.6016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1" style:family="paragraph" style:parent-style-name="Standard">
      <style:paragraph-properties fo:margin-left="0in" fo:margin-right="0.6016in" fo:margin-top="0.1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2" style:family="paragraph" style:parent-style-name="Standard">
      <style:paragraph-properties fo:margin-left="0in" fo:margin-right="1.4492in" fo:margin-top="0.0063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3" style:family="paragraph" style:parent-style-name="Standard">
      <style:paragraph-properties fo:margin-left="0in" fo:margin-right="0.6535in" fo:margin-top="0.512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4" style:family="paragraph" style:parent-style-name="Standard">
      <style:paragraph-properties fo:margin-left="1.2472in" fo:margin-right="0in" fo:margin-top="0.006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5" style:family="paragraph" style:parent-style-name="Standard">
      <style:paragraph-properties fo:margin-left="0in" fo:margin-right="0.6063in" fo:margin-top="0.1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6" style:family="paragraph" style:parent-style-name="Standard">
      <style:paragraph-properties fo:margin-left="1.248in" fo:margin-right="0in" fo:margin-top="0.0063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7" style:family="paragraph" style:parent-style-name="Standard">
      <style:paragraph-properties fo:margin-left="0in" fo:margin-right="0.602in" fo:margin-top="0.1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8" style:family="paragraph" style:parent-style-name="Standard">
      <style:paragraph-properties fo:margin-left="0in" fo:margin-right="0.602in" fo:margin-top="0.173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29" style:family="paragraph" style:parent-style-name="Standard">
      <style:paragraph-properties fo:margin-left="1.248in" fo:margin-right="0.6028in" fo:margin-top="0.0063in" fo:margin-bottom="0in" loext:contextual-spacing="false" fo:line-height="101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0" style:family="paragraph" style:parent-style-name="Standard">
      <style:paragraph-properties fo:margin-left="1.248in" fo:margin-right="0.6063in" fo:margin-top="0.0063in" fo:margin-bottom="0in" loext:contextual-spacing="false" fo:line-height="101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1" style:family="paragraph" style:parent-style-name="Standard">
      <style:paragraph-properties fo:margin-left="0in" fo:margin-right="0.9598in" fo:margin-top="0.1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2" style:family="paragraph" style:parent-style-name="Standard">
      <style:paragraph-properties fo:margin-left="2.248in" fo:margin-right="0in" fo:margin-top="0.1752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3" style:family="paragraph" style:parent-style-name="Standard">
      <style:paragraph-properties fo:margin-left="0in" fo:margin-right="0.6091in" fo:margin-top="0.1752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4" style:family="paragraph" style:parent-style-name="Standard">
      <style:paragraph-properties fo:margin-left="1.248in" fo:margin-right="0.6016in" fo:margin-top="0.0063in" fo:margin-bottom="0in" loext:contextual-spacing="false" fo:line-height="101%" fo:text-align="justify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5" style:family="paragraph" style:parent-style-name="Standard">
      <style:paragraph-properties fo:margin-left="0.8425in" fo:margin-right="0in" fo:margin-top="0.2256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6" style:family="paragraph" style:parent-style-name="Standard">
      <style:paragraph-properties fo:margin-left="0.8425in" fo:margin-right="0in" fo:margin-top="7.2484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7" style:family="paragraph" style:parent-style-name="Standard">
      <style:paragraph-properties fo:margin-left="0.8366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8" style:family="paragraph" style:parent-style-name="Standard">
      <style:paragraph-properties fo:margin-left="0.8402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39" style:family="paragraph" style:parent-style-name="Standard">
      <style:paragraph-properties fo:margin-left="0in" fo:margin-right="1.352in" fo:margin-top="0.0374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P40" style:family="paragraph" style:parent-style-name="Standard">
      <style:paragraph-properties fo:margin-left="0in" fo:margin-right="1.5138in" fo:margin-top="0.0516in" fo:margin-bottom="0in" loext:contextual-spacing="false" fo:line-height="100%" fo:text-align="end" style:justify-single-word="false" fo:keep-together="auto" fo:orphans="0" fo:widows="0" fo:text-indent="0in" style:auto-text-indent="false" fo:break-before="auto" fo:break-after="auto" fo:padding="0in" fo:border="none" fo:keep-with-next="auto"/>
    </style:style>
    <style:style style:name="T1" style:family="text">
      <style:text-properties fo:font-variant="normal" fo:text-transform="none" fo:color="#000000" style:text-line-through-style="none" style:text-line-through-type="none" style:text-position="0% 100%" style:font-name="Arial" fo:font-size="8pt" fo:font-style="normal" style:text-underline-style="none" fo:font-weight="normal" style:font-name-asian="Arial1" style:font-size-asian="8pt" style:font-style-asian="normal" style:font-weight-asian="normal" style:font-name-complex="Arial1" style:font-size-complex="8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Verdana" fo:font-size="9.5pt" fo:font-style="normal" style:text-underline-style="none" fo:font-weight="bold" style:font-name-asian="Verdana1" style:font-size-asian="9.5pt" style:font-style-asian="normal" style:font-weight-asian="bold" style:font-name-complex="Verdana1" style:font-size-complex="9.5pt" style:font-style-complex="normal" style:font-weight-complex="bold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Verdana" fo:font-size="9.5pt" fo:font-style="normal" style:text-underline-style="none" fo:font-weight="bold" style:font-name-asian="Verdana1" style:font-size-asian="9.5pt" style:font-style-asian="normal" style:font-weight-asian="bold" style:font-name-complex="Verdana1" style:font-size-complex="9.5pt" style:font-style-complex="normal" style:font-weight-complex="bold" fo:background-color="#ffffff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9.5pt" fo:font-style="normal" style:text-underline-style="none" fo:font-weight="normal" style:font-name-asian="Verdana1" style:font-size-asian="9.5pt" style:font-style-asian="normal" style:font-weight-asian="normal" style:font-name-complex="Verdana1" style:font-size-complex="9.5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9.5pt" fo:font-style="normal" style:text-underline-style="none" fo:font-weight="normal" style:font-name-asian="Verdana1" style:font-size-asian="9.5pt" style:font-style-asian="normal" style:font-weight-asian="normal" style:font-name-complex="Verdana1" style:font-size-complex="9.5pt" style:font-style-complex="normal" style:font-weight-complex="normal" fo:background-color="#ffffff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Verdana" fo:font-size="9.5pt" fo:font-style="italic" style:text-underline-style="none" fo:font-weight="normal" style:font-name-asian="Verdana1" style:font-size-asian="9.5pt" style:font-style-asian="italic" style:font-weight-asian="normal" style:font-name-complex="Verdana1" style:font-size-complex="9.5pt" style:font-style-complex="italic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Verdana" fo:font-size="9.5pt" fo:font-style="italic" style:text-underline-style="none" fo:font-weight="normal" style:font-name-asian="Verdana1" style:font-size-asian="9.5pt" style:font-style-asian="italic" style:font-weight-asian="normal" style:font-name-complex="Verdana1" style:font-size-complex="9.5pt" style:font-style-complex="italic" style:font-weight-complex="normal" fo:background-color="#ffffff"/>
    </style:style>
    <style:style style:name="T8" style:family="text">
      <style:text-properties style:font-name="Verdana" fo:font-size="9.5pt" style:font-name-asian="Verdana1" style:font-size-asian="9.5pt" style:font-name-complex="Verdana1" style:font-size-complex="9.5pt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0201in" fo:margin-right="0.0201in" fo:margin-top="0.0201in" fo:margin-bottom="0.0201in" style:wrap="right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PROAD n. 18026/2026 DOC 14 </text:span></text:p>
      <text:p text:style-name="P1"><text:span text:style-name="T1">Cadastrado por MPS - MARCELO PEDROSA DE SOUZA </text:span></text:p>
      <text:p text:style-name="P3"><text:span text:style-name="T1">Juntado em 28/08/2026</text:span></text:p>
      <text:p text:style-name="P4"><draw:frame draw:style-name="fr1" draw:name="image4.png" text:anchor-type="as-char" svg:width="1.7709in" svg:height="0.6354in" draw:z-index="0"><draw:image xlink:href="Pictures/10000201000000800000002EF8609272F6014534.png" xlink:type="simple" xlink:show="embed" xlink:actuate="onLoad" loext:mime-type="image/png"/></draw:frame><draw:frame draw:style-name="fr1" draw:name="image1.png" text:anchor-type="as-char" svg:width="0.6346in" svg:height="0.6661in" draw:z-index="0"><draw:image xlink:href="Pictures/100002010000002E000000309FF060FA86E2EBB5.png" xlink:type="simple" xlink:show="embed" xlink:actuate="onLoad" loext:mime-type="image/png"/></draw:frame></text:p>
      <text:p text:style-name="P5"><text:span text:style-name="T2"><text:s/>PODER JUDICIÁRIO <text:s/></text:span></text:p>
      <text:p text:style-name="P6"><text:span text:style-name="T2"><text:s/>TRIBUNAL REGIONAL DO TRABALHO DA 6ª REGIÃO <text:s/></text:span></text:p>
      <text:p text:style-name="P7"><text:span text:style-name="T2"><text:s/>GABINETE DA PRESIDÊNCIA <text:s/></text:span></text:p>
      <text:p text:style-name="P8"><text:span text:style-name="T2"><text:s/></text:span><text:span text:style-name="T4">Cais do Apolo nº 739 – 6° andar - Recife – PE – CEP: 50030-902 <text:s/></text:span></text:p>
      <text:p text:style-name="P9"><text:span text:style-name="T4"><text:s/></text:span><text:span text:style-name="T6">e-mail </text:span><text:span text:style-name="T4">: presidencia@trt6.jus.br <text:s/></text:span></text:p>
      <text:p text:style-name="P10"><text:span text:style-name="T4"><text:s/></text:span><text:span text:style-name="T2">PORTARIA TRT6-GP Nº 457/2026 <text:s/></text:span></text:p>
      <text:p text:style-name="P11"><text:span text:style-name="T2"><text:s/></text:span><text:span text:style-name="T6">Constitui Comissão Provisória para <text:s/></text:span></text:p>
      <text:p text:style-name="P12"><text:span text:style-name="T6"><text:s/>apuração de responsabilização da <text:s/></text:span></text:p>
      <text:p text:style-name="P14"><text:span text:style-name="T6"><text:s/>empresa Gabriel Rodrigo Braga, inscrita <text:s/></text:span></text:p>
      <text:p text:style-name="P15"><text:span text:style-name="T6"><text:s/>no CNPJ sob o nº 59.520.070-13, pelo <text:s/></text:span></text:p>
      <text:p text:style-name="P16"><text:span text:style-name="T6"><text:s/>descumprimento contratual na aquisição <text:s/></text:span></text:p>
      <text:p text:style-name="P17"><text:span text:style-name="T6"><text:s/>de lixeiras em aço inoxidável para este <text:s/></text:span></text:p>
      <text:p text:style-name="P20"><text:span text:style-name="T6"><text:s/>TRT6 - ARP nº 4001/26, e designa <text:s/></text:span></text:p>
      <text:p text:style-name="P22"><text:span text:style-name="T6"><text:s/>servidores(as) para integrá-la. <text:s/></text:span></text:p>
      <text:p text:style-name="P23"><text:span text:style-name="T6"><text:s/></text:span><text:span text:style-name="T2">O DESEMBARGADOR PRESIDENTE DO TRIBUNAL REGIONAL DO </text:span></text:p>
      <text:p text:style-name="P24"><text:span text:style-name="T2"><text:s/>TRABALHO DA 6ª REGIÃO </text:span><text:span text:style-name="T4">, no uso de suas atribuições legais e regimentais, <text:s/></text:span></text:p>
      <text:p text:style-name="P25"><text:span text:style-name="T5"><text:s/></text:span><text:span text:style-name="T3">CONSIDERANDO </text:span><text:span text:style-name="T5">o poder-dever da Administração Pública de apurar e </text:span><text:span text:style-name="T4"><text:s/></text:span></text:p>
      <text:p text:style-name="P26"><text:span text:style-name="T5"><text:s/>sancionar condutas que caracterizem infrações previstas na Lei n. 14.133/2021; </text:span><text:span text:style-name="T4"><text:s/></text:span></text:p>
      <text:p text:style-name="P27"><text:span text:style-name="T5"><text:s/></text:span><text:span text:style-name="T3">CONSIDERANDO </text:span><text:span text:style-name="T5">que, de acordo com o art. 158, </text:span><text:span text:style-name="T7">caput </text:span><text:span text:style-name="T5">, da Lei n. </text:span><text:span text:style-name="T4"><text:s/></text:span></text:p>
      <text:p text:style-name="P29"><text:span text:style-name="T5"><text:s/>14.133/2021, a aplicação das sanções previstas nos incisos III e IV do </text:span><text:span text:style-name="T7">caput </text:span><text:span text:style-name="T5">do seu art. </text:span><text:span text:style-name="T4"><text:s/></text:span><text:span text:style-name="T5"><text:s/>156 requer a instauração de processo de responsabilização, a ser conduzido por comissão </text:span><text:span text:style-name="T4"><text:s/></text:span><text:span text:style-name="T5"><text:s/>composta de 2 (dois) ou mais servidores estáveis, para os fins ali especificados;</text:span><text:span text:style-name="T4"> <text:s/></text:span></text:p>
      <text:p text:style-name="P13"><text:span text:style-name="T5"><text:s/></text:span><text:span text:style-name="T3">CONSIDERANDO </text:span><text:span text:style-name="T5">o dever de assegurar aos(às) licitantes e </text:span><text:span text:style-name="T4"><text:s/></text:span></text:p>
      <text:p text:style-name="P30"><text:soft-page-break/><text:span text:style-name="T5"><text:s/>contratados(as) envolvidos(as) nos procedimentos de apuração de responsabilidade o </text:span><text:span text:style-name="T4"><text:s/></text:span><text:span text:style-name="T5"><text:s/>direito ao devido processo legal, ao contraditório e à ampla defesa, na forma do disposto </text:span><text:span text:style-name="T4"><text:s/></text:span><text:span text:style-name="T5"><text:s/>no art. 5º, incisos LIV e LV, da Constituição Federal; </text:span><text:span text:style-name="T4"><text:s/></text:span></text:p>
      <text:p text:style-name="P18"><text:span text:style-name="T5"><text:s/></text:span><text:span text:style-name="T3">CONSIDERANDO </text:span><text:span text:style-name="T5">o teor da Lei n. 9.784/1999, que regulamenta o </text:span><text:span text:style-name="T4"><text:s/></text:span></text:p>
      <text:p text:style-name="P26"><text:span text:style-name="T5"><text:s/>processo administrativo no âmbito da Administração Pública Federal; </text:span><text:span text:style-name="T4"><text:s/></text:span></text:p>
      <text:p text:style-name="P31"><text:span text:style-name="T5"><text:s/></text:span><text:span text:style-name="T3">CONSIDERANDO </text:span><text:span text:style-name="T5">as ocorrências registradas no Proad n. 18026/2026, </text:span><text:span text:style-name="T4"><text:s/></text:span></text:p>
      <text:p text:style-name="P32"><text:span text:style-name="T4"><text:s/></text:span><text:span text:style-name="T2">RESOLVE: <text:s/></text:span></text:p>
      <text:p text:style-name="P33"><text:span text:style-name="T2"><text:s/>Art. 1º </text:span><text:span text:style-name="T4">Constituir Comissão Provisória para apuração de responsabilização <text:s/></text:span></text:p>
      <text:p text:style-name="P34"><text:span text:style-name="T4"><text:s/>da empresa Gabriel Rodrigo Braga, inscrita no CNPJ sob o nº 59.520.070-13, pelo <text:s text:c="2"/>descumprimento contratual das obrigações relacionadas à aquisição de lixeiras em aço <text:s text:c="2"/>inoxidável para este TRT6 - ARP nº 4001/26, mediante Sistema de Registro de Preços, de <text:s text:c="2"/>acordo com as ocorrências registradas no respectivo processo de acompanhamento. <text:s/></text:span></text:p>
      <text:p text:style-name="P28"><text:span text:style-name="T4"><text:s/></text:span><text:span text:style-name="T2">Art. 2º </text:span><text:span text:style-name="T4">Designar os(as) servidores(as) integrantes da referida comissão <text:s/></text:span></text:p>
      <text:p text:style-name="P26"><text:span text:style-name="T4"><text:s/>temporária, a seguir identificados: <text:s/></text:span></text:p>
      <text:p text:style-name="P21"><text:span text:style-name="T4"><text:s/>I – Ronald de Sousa Patrício Franco, lotado na Coordenadoria tendo como <text:s/></text:span></text:p>
      <text:p text:style-name="P26"><text:span text:style-name="T4"><text:s/>substituto Márcia Verônica da Silva, lotados na Secretaria Administrativa; <text:s/></text:span></text:p>
      <text:p text:style-name="P19"><text:span text:style-name="T4"><text:s/>II – Gérson Menezes da Costa, tendo como substituto Eudes Ângelo de <text:s/></text:span></text:p>
      <text:p text:style-name="P26"><text:span text:style-name="T4"><text:s/>Souza, lotados na CMLOG - Coordenadoria de Material e Logística. <text:s/></text:span></text:p>
      <text:p text:style-name="P35"><text:span text:style-name="T1">PROAD n. 18026/2026 DOC 14. Para verificar a autenticidade desta cópia, </text:span><draw:frame draw:style-name="fr2" draw:name="image2.png" text:anchor-type="char" svg:x="0.0209in" svg:y="-0.039in" svg:width="0.5555in" svg:height="0.5555in" draw:z-index="1"><draw:image xlink:href="Pictures/1000020100000028000000284B241B34B201CA02.png" xlink:type="simple" xlink:show="embed" xlink:actuate="onLoad" loext:mime-type="image/png"/></draw:frame></text:p>
      <text:p text:style-name="P37"><text:span text:style-name="T1">acesse o seguinte endereço eletrônico e informe o código 2026.FJKF.BPLR: </text:span></text:p>
      <text:p text:style-name="P38"><text:span text:style-name="T1">https://proad.trt6.jus.br/proad/pages/consultadocumento.xhtml </text:span></text:p>
      <text:p text:style-name="P1"><text:span text:style-name="T1">PROAD n. 18026/2026 DOC 14 </text:span></text:p>
      <text:p text:style-name="P1"><text:span text:style-name="T1">Cadastrado por MPS - MARCELO PEDROSA DE SOUZA </text:span></text:p>
      <text:p text:style-name="P3"><text:span text:style-name="T1">Juntado em 28/08/2026</text:span></text:p>
      <text:p text:style-name="P4"><draw:frame draw:style-name="fr1" draw:name="image5.png" text:anchor-type="as-char" svg:width="1.7709in" svg:height="0.6354in" draw:z-index="0"><draw:image xlink:href="Pictures/10000201000000800000002EF8609272F6014534.png" xlink:type="simple" xlink:show="embed" xlink:actuate="onLoad" loext:mime-type="image/png"/></draw:frame><draw:frame draw:style-name="fr1" draw:name="image6.png" text:anchor-type="as-char" svg:width="0.6346in" svg:height="0.6661in" draw:z-index="0"><draw:image xlink:href="Pictures/100002010000002E000000309FF060FA86E2EBB5.png" xlink:type="simple" xlink:show="embed" xlink:actuate="onLoad" loext:mime-type="image/png"/></draw:frame></text:p>
      <text:p text:style-name="P5"><text:span text:style-name="T2"><text:s/>PODER JUDICIÁRIO <text:s/></text:span></text:p>
      <text:p text:style-name="P6"><text:span text:style-name="T2"><text:s/>TRIBUNAL REGIONAL DO TRABALHO DA 6ª REGIÃO <text:s/></text:span></text:p>
      <text:p text:style-name="P7"><text:span text:style-name="T2"><text:s/>GABINETE DA PRESIDÊNCIA <text:s/></text:span></text:p>
      <text:p text:style-name="P8"><text:span text:style-name="T2"><text:s/></text:span><text:span text:style-name="T4">Cais do Apolo nº 739 – 6° andar - Recife – PE – CEP: 50030-902 <text:s/></text:span></text:p>
      <text:p text:style-name="P9"><text:span text:style-name="T4"><text:s/></text:span><text:span text:style-name="T6">e-mail </text:span><text:span text:style-name="T4">: presidencia@trt6.jus.br <text:s/></text:span></text:p>
      <text:p text:style-name="P39"><text:span text:style-name="T4"><text:s/></text:span><text:span text:style-name="T2">Art. 3º </text:span><text:span text:style-name="T4">Esta Portaria produzirá efeitos a partir de sua publicação. <text:s/></text:span></text:p>
      <text:p text:style-name="P32"><text:soft-page-break/><text:span text:style-name="T4"><text:s/>Publique-se. Cumpra-se. <text:s/></text:span></text:p>
      <text:p text:style-name="P32"><text:span text:style-name="T4"><text:s/>Recife, data conforme assinatura eletrônica. <text:s/></text:span></text:p>
      <text:p text:style-name="P40"><text:span text:style-name="T8"><text:s/></text:span></text:p>
      <text:p text:style-name="P36"><text:span text:style-name="T1">PROAD n. 18026/2026 DOC 14. Para verificar a autenticidade desta cópia, </text:span><draw:frame draw:style-name="fr2" draw:name="image3.png" text:anchor-type="char" svg:x="0.0209in" svg:y="-0.039in" svg:width="0.5555in" svg:height="0.5555in" draw:z-index="0"><draw:image xlink:href="Pictures/1000020100000028000000284B241B34B201CA02.png" xlink:type="simple" xlink:show="embed" xlink:actuate="onLoad" loext:mime-type="image/png"/></draw:frame></text:p>
      <text:p text:style-name="P37"><text:span text:style-name="T1">acesse o seguinte endereço eletrônico e informe o código 2026.FJKF.BPLR: </text:span></text:p>
      <text:p text:style-name="P38"><text:span text:style-name="T1">https://proad.trt6.jus.br/proad/pages/consultadocumento.xhtml 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US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0138in" fo:margin-bottom="0in" fo:margin-left="0in" fo:margin-right="0.0346in" style:writing-mode="lr-tb" style:layout-grid-color="#c0c0c0" style:layout-grid-lines="29665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6" meta:object-count="0" meta:page-count="3" meta:paragraph-count="57" meta:word-count="468" meta:character-count="3381" meta:non-whitespace-character-count="2809"/>
    <meta:generator>LibreOfficeDev/6.0.5.2$Linux_X86_64 LibreOffice_project/</meta:generator>
  </office:meta>
</office:document-meta>
</file>