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032000000324E1A50587C9BFD2D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.1752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1047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1709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1.4008in" fo:margin-top="0.2091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.0189in" fo:margin-top="0.3465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.0217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0.0134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in" fo:margin-right="1.4626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0209in" fo:margin-right="0.0126in" fo:margin-top="0.2008in" fo:margin-bottom="0in" loext:contextual-spacing="false" fo:line-height="116%" fo:text-align="justify" style:justify-single-word="false" fo:keep-together="auto" fo:orphans="0" fo:widows="0" fo:text-indent="1.1764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.0063in" fo:margin-right="0.011in" fo:margin-top="0.2035in" fo:margin-bottom="0in" loext:contextual-spacing="false" fo:line-height="100%" fo:text-align="start" style:justify-single-word="false" fo:keep-together="auto" fo:orphans="0" fo:widows="0" fo:text-indent="0.9728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.9846in" fo:margin-right="0in" fo:margin-top="0.536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.9846in" fo:margin-right="0in" fo:margin-top="0.3437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in" fo:margin-right="0in" fo:margin-top="0.5126in" fo:margin-bottom="0in" loext:contextual-spacing="false" fo:line-height="116%" fo:text-align="justify" style:justify-single-word="false" fo:keep-together="auto" fo:orphans="0" fo:widows="0" fo:text-indent="0.9835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0in" fo:margin-right="0.0165in" fo:margin-top="0.2008in" fo:margin-bottom="0in" loext:contextual-spacing="false" fo:line-height="116%" fo:text-align="justify" style:justify-single-word="false" fo:keep-together="auto" fo:orphans="0" fo:widows="0" fo:text-indent="0.9835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0in" fo:margin-right="0.0102in" fo:margin-top="0.0091in" fo:margin-bottom="0in" loext:contextual-spacing="false" fo:line-height="116%" fo:text-align="justify" style:justify-single-word="false" fo:keep-together="auto" fo:orphans="0" fo:widows="0" fo:text-indent="0.9839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0in" fo:margin-right="0.6075in" fo:margin-top="0.3465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8" style:family="text">
      <style:text-properties style:font-name="Verdana" fo:font-size="10pt" style:font-name-asian="Verdana1" style:font-size-asian="10pt" style:font-name-complex="Verdana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age1.png" text:anchor-type="as-char" svg:width="0.6874in" svg:height="0.6874in" draw:z-index="0"><draw:image xlink:href="Pictures/1000020100000032000000324E1A50587C9BFD2D.png" xlink:type="simple" xlink:show="embed" xlink:actuate="onLoad" loext:mime-type="image/png"/></draw:frame></text:p>
      <text:p text:style-name="P1"><text:span text:style-name="T2">PODER JUDICIÁRIO </text:span></text:p>
      <text:p text:style-name="P1"><text:span text:style-name="T2">TRIBUNAL REGIONAL DO TRABALHO DA 6ª REGIÃO </text:span></text:p>
      <text:p text:style-name="P1"><text:span text:style-name="T2">GABINETE DA PRESIDÊNCIA </text:span></text:p>
      <text:p text:style-name="P6"><text:span text:style-name="T3">PORTARIA TRT6-GP nº 395/2026 </text:span></text:p>
      <text:p text:style-name="P7"><text:span text:style-name="T7">Autoriza aquisição de passagens </text:span></text:p>
      <text:p text:style-name="P8"><text:span text:style-name="T7">aéreas em favor de servidor, </text:span></text:p>
      <text:p text:style-name="P9"><text:span text:style-name="T7">concede diárias e adicional de </text:span></text:p>
      <text:p text:style-name="P10"><text:span text:style-name="T7">deslocamento. </text:span></text:p>
      <text:p text:style-name="P11"><text:span text:style-name="T3">O DESEMBARGADOR PRESIDENTE DO TRIBUNAL REGIONAL DO TRABALHO DA SEXTA REGIÃO</text:span><text:span text:style-name="T5">, no uso de suas atribuições legais e regimentais, previstas no art. 18, incisos XVI, XXII e XL, do Regimento Interno deste Sexto Regional; </text:span></text:p>
      <text:p text:style-name="P12"><text:span text:style-name="T5">CONSIDERANDO o previsto no Ato TRT-GP nº 425/2013 e conforme PROAD nº 16043/2026, </text:span></text:p>
      <text:p text:style-name="P13"><text:span text:style-name="T3">RESOLVE: </text:span></text:p>
      <text:p text:style-name="P15"><text:span text:style-name="T4">Art. 1º</text:span><text:span text:style-name="T6">. </text:span><text:span text:style-name="T3">Autorizar </text:span><text:span text:style-name="T5">o deslocamento do servidor </text:span><text:span text:style-name="T3">JOÃO ADRIANO PINHEIRO DE SOUSA</text:span><text:span text:style-name="T5">, Diretor da Secretaria de Governança e Gestão Estratégica do TRT6, para participação na </text:span><text:span text:style-name="T3">2ª reunião preparatória para o 20º Encontro Nacional do Poder Judiciário</text:span><text:span text:style-name="T5">, no dia </text:span><text:span text:style-name="T3">24 de agosto de 2026</text:span><text:span text:style-name="T5">, em Brasília-DF. </text:span></text:p>
      <text:p text:style-name="P16"><text:span text:style-name="T3">Art. 2º. Autorizar </text:span><text:span text:style-name="T5">a aquisição de passagens aéreas relativas ao percurso </text:span><text:span text:style-name="T3">Recife/Brasília /Recife</text:span><text:span text:style-name="T5">, em favor do citado servidor, observando-se as seguintes datas: </text:span><text:span text:style-name="T3">23/08/2026 </text:span><text:span text:style-name="T5">(domingo) – ida e </text:span><text:span text:style-name="T3">24/08/2026 </text:span><text:span text:style-name="T5">(segunda-feira) – retorno. </text:span></text:p>
      <text:p text:style-name="P17"><text:span text:style-name="T3">Art. 3º. Conceder </text:span><text:span text:style-name="T5">ao referido servidor </text:span><text:span text:style-name="T3">01 (uma) diária integral</text:span><text:span text:style-name="T5">, relativa ao pernoite do dia 23/08/2026, </text:span><text:span text:style-name="T3">1/2 (meia) diária</text:span><text:span text:style-name="T5">, relativa ao dia do retorno em 24/08/2026, e </text:span><text:span text:style-name="T3">1 (um) adicional de deslocamento</text:span><text:span text:style-name="T5">, correspondente aos trechos de embarque e desembarque tanto na localidade de origem quanto no destino, nos termos do artigo 2º, incisos I e II, “c”, e artigos 3º, 8º, 13, 14 e 14-A do Ato TRT-GP n° 425/2013. </text:span></text:p>
      <text:p text:style-name="P18"><text:span text:style-name="T4">Art. 4º. </text:span><text:span text:style-name="T6">Esta Portaria produzirá efeitos a partir da publicação.</text:span><text:span text:style-name="T5"> </text:span></text:p>
      <text:p text:style-name="P14"><text:span text:style-name="T4">Dê-se ciência e publique-se.</text:span><text:span text:style-name="T3"> </text:span></text:p>
      <text:p text:style-name="P3"><text:span text:style-name="T5">Recife, </text:span><text:span text:style-name="T8">27 de julho de 2026.</text:span></text:p>
      <text:p text:style-name="P4"><text:span text:style-name="T3">RUY SALATHIEL DE ALBUQUERQUE E MELLO VENTURA </text:span></text:p>
      <text:p text:style-name="P5"><text:span text:style-name="T5">Desembargador Presidente do TRT da 6ª Região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78in" fo:page-height="11.6929in" style:num-format="1" style:print-orientation="portrait" fo:margin-top="0.502in" fo:margin-bottom="1.1543in" fo:margin-left="1.1882in" fo:margin-right="1.1535in" style:writing-mode="lr-tb" style:layout-grid-color="#c0c0c0" style:layout-grid-lines="2549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20" meta:word-count="257" meta:character-count="1658" meta:non-whitespace-character-count="1401"/>
    <meta:generator>LibreOfficeDev/6.0.5.2$Linux_X86_64 LibreOffice_project/</meta:generator>
  </office:meta>
</office:document-meta>
</file>