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20100000032000000324E1A50587C9BFD2D.png" manifest:media-type="image/png"/>
  <manifest:file-entry manifest:full-path="Pictures/10000201000000630000003D5D4AB367C679605F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.0563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" style:family="paragraph" style:parent-style-name="Standard" style:master-page-name="Standard">
      <style:paragraph-properties fo:margin-left="0in" fo:margin-right="0.0563in" fo:margin-top="0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992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1.3992in" fo:margin-top="0.1984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.0134in" fo:margin-top="0.178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.0189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0.0173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0.5819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028in" fo:margin-right="0.0102in" fo:margin-top="0.2008in" fo:margin-bottom="0in" loext:contextual-spacing="false" fo:line-height="116%" fo:text-align="justify" style:justify-single-word="false" fo:keep-together="auto" fo:orphans="0" fo:widows="0" fo:text-indent="1.1764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0134in" fo:margin-right="0.0091in" fo:margin-top="0.2035in" fo:margin-bottom="0in" loext:contextual-spacing="false" fo:line-height="100%" fo:text-align="start" style:justify-single-word="false" fo:keep-together="auto" fo:orphans="0" fo:widows="0" fo:text-indent="0.9728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.9917in" fo:margin-right="0in" fo:margin-top="0.536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.9917in" fo:margin-right="0in" fo:margin-top="0.17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.0055in" fo:margin-right="0in" fo:margin-top="0.5126in" fo:margin-bottom="0in" loext:contextual-spacing="false" fo:line-height="116%" fo:text-align="justify" style:justify-single-word="false" fo:keep-together="auto" fo:orphans="0" fo:widows="0" fo:text-indent="0.9744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.0071in" fo:margin-right="0.0118in" fo:margin-top="0.3717in" fo:margin-bottom="0in" loext:contextual-spacing="false" fo:line-height="116%" fo:text-align="justify" style:justify-single-word="false" fo:keep-together="auto" fo:orphans="0" fo:widows="0" fo:text-indent="0.9728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.0071in" fo:margin-top="0.178in" fo:margin-bottom="0in" loext:contextual-spacing="false" fo:line-height="116%" fo:text-align="justify" style:justify-single-word="false" fo:keep-together="auto" fo:orphans="0" fo:widows="0" fo:text-indent="0.9909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in" fo:margin-right="0.6055in" fo:margin-top="0.3717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.8535in" fo:margin-right="0.8398in" fo:margin-top="0.3634in" fo:margin-bottom="0in" loext:contextual-spacing="false" fo:line-height="199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11pt" fo:font-style="normal" style:text-underline-style="none" fo:font-weight="normal" style:font-name-asian="Arial1" style:font-size-asian="11pt" style:font-style-asian="normal" style:font-weight-asian="normal" style:font-name-complex="Arial1" style:font-size-complex="11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bold" style:font-name-asian="Arial1" style:font-size-asian="8pt" style:font-style-asian="normal" style:font-weight-asian="bold" style:font-name-complex="Arial1" style:font-size-complex="8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8" style:family="text">
      <style:text-properties style:font-name="Verdana" fo:font-size="10pt" style:font-name-asian="Verdana1" style:font-size-asian="10pt" style:font-name-complex="Verdana1" style:font-size-complex="10pt"/>
    </style:style>
    <style:style style:name="T9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age1.png" text:anchor-type="as-char" svg:width="1.3646in" svg:height="0.8437in" draw:z-index="0"><draw:image xlink:href="Pictures/10000201000000630000003D5D4AB367C679605F.png" xlink:type="simple" xlink:show="embed" xlink:actuate="onLoad" loext:mime-type="image/png"/></draw:frame></text:p>
      <text:p text:style-name="P3"><draw:frame draw:style-name="fr1" draw:name="image2.png" text:anchor-type="as-char" svg:width="0.6874in" svg:height="0.6874in" draw:z-index="0"><draw:image xlink:href="Pictures/1000020100000032000000324E1A50587C9BFD2D.png" xlink:type="simple" xlink:show="embed" xlink:actuate="onLoad" loext:mime-type="image/png"/></draw:frame></text:p>
      <text:p text:style-name="P3"><text:span text:style-name="T2">PODER JUDICIÁRIO </text:span></text:p>
      <text:p text:style-name="P3"><text:span text:style-name="T2">TRIBUNAL REGIONAL DO TRABALHO DA 6ª REGIÃO </text:span></text:p>
      <text:p text:style-name="P3"><text:span text:style-name="T2">GABINETE DA PRESIDÊNCIA </text:span></text:p>
      <text:p text:style-name="P5"><text:span text:style-name="T3">PORTARIA TRT6-GP nº 394/2026 </text:span></text:p>
      <text:p text:style-name="P6"><text:span text:style-name="T7">Autoriza deslocamento de </text:span></text:p>
      <text:p text:style-name="P7"><text:span text:style-name="T7">servidora, aquisição de passagens </text:span></text:p>
      <text:p text:style-name="P8"><text:span text:style-name="T7">aéreas e concede diárias e </text:span></text:p>
      <text:p text:style-name="P9"><text:span text:style-name="T7">adicional de deslocamento. </text:span></text:p>
      <text:p text:style-name="P10"><text:span text:style-name="T3">O DESEMBARGADOR PRESIDENTE DO TRIBUNAL REGIONAL DO TRABALHO DA SEXTA REGIÃO</text:span><text:span text:style-name="T5">, no uso de suas atribuições legais e regimentais, previstas no art. 18, incisos XVI, XXII e XL, do Regimento Interno deste Sexto Regional; </text:span></text:p>
      <text:p text:style-name="P11"><text:span text:style-name="T5">CONSIDERANDO o previsto no Ato TRT-GP nº 425/2013 e conforme PROAD nº 16218/2026, </text:span></text:p>
      <text:p text:style-name="P12"><text:span text:style-name="T3">RESOLVE: </text:span></text:p>
      <text:p text:style-name="P14"><text:span text:style-name="T4">Art. 1º</text:span><text:span text:style-name="T6">. </text:span><text:span text:style-name="T3">Autorizar </text:span><text:span text:style-name="T5">o deslocamento da servidora </text:span><text:span text:style-name="T3">FERNANDA FIGUEIRA VILLOCQ VIANNA</text:span><text:span text:style-name="T5">, Assessora-chefe da Vice-Presidência do TRT6, para Brasília/DF, para fins de participar do </text:span><text:span text:style-name="T3">2º Seminário de Precedentes da Justiça do Trabalho</text:span><text:span text:style-name="T5">, nos dias 2 e 3 de setembro de 2026, conforme autorizado no PROAD 9872/2026. </text:span></text:p>
      <text:p text:style-name="P15"><text:span text:style-name="T3">Art. 2º. Autorizar </text:span><text:span text:style-name="T5">a aquisição de passagens aéreas relativas ao percurso </text:span><text:span text:style-name="T3">Recife/Brasília/Recife</text:span><text:span text:style-name="T5">, em favor da citada servidora, observando-se as seguintes datas: </text:span><text:span text:style-name="T3">01/09/2026 (terça-feira) </text:span><text:span text:style-name="T5">– ida e </text:span><text:span text:style-name="T3">03/09/2026 (quinta-feira) </text:span><text:span text:style-name="T5">- retorno. </text:span></text:p>
      <text:p text:style-name="P16"><text:span text:style-name="T3">Art. 3º. Conceder </text:span><text:span text:style-name="T5">à referida servidora </text:span><text:span text:style-name="T3">02 (duas) diárias integrais</text:span><text:span text:style-name="T5">, relativas aos pernoites dos dias 01 e 02/09/2026, </text:span><text:span text:style-name="T3">1/2 (meia) diária</text:span><text:span text:style-name="T5">, relativa ao dia do retorno em 03/09/2026, e </text:span><text:span text:style-name="T3">01 (um) adicional de deslocamento</text:span><text:span text:style-name="T5">, correspondente às localidades de origem e de destino, tudo nos termos dos artigos 1º, 2º, incisos I e II, “c”, e artigos 3º, 8º, 13 e 14 do Ato TRT-GP n°. 425/2013. </text:span></text:p>
      <text:p text:style-name="P17"><text:span text:style-name="T4">Art. 4º. </text:span><text:span text:style-name="T6">Esta Portaria produzirá efeitos a partir da publicação.</text:span><text:span text:style-name="T5"> </text:span></text:p>
      <text:p text:style-name="P13"><text:span text:style-name="T4">Dê-se ciência e publique-se.</text:span><text:span text:style-name="T3"> </text:span></text:p>
      <text:p text:style-name="P4"><text:span text:style-name="T5">Recife, </text:span><text:span text:style-name="T8">29 de julho de 2026.</text:span></text:p>
      <text:p text:style-name="P1"/>
      <text:p text:style-name="P18"><text:span text:style-name="T9">R</text:span><text:span text:style-name="T3">UY SALATHIEL DE ALBUQUERQUE E MELLO VENTURA </text:span><text:span text:style-name="T5">Desembargador Presidente do TRT da 6ª.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78in" fo:page-height="11.6929in" style:num-format="1" style:print-orientation="portrait" fo:margin-top="0.3102in" fo:margin-bottom="0.8102in" fo:margin-left="1.1811in" fo:margin-right="1.1555in" style:writing-mode="lr-tb" style:layout-grid-color="#c0c0c0" style:layout-grid-lines="26854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20" meta:word-count="253" meta:character-count="1655" meta:non-whitespace-character-count="1403"/>
    <meta:generator>LibreOfficeDev/6.0.5.2$Linux_X86_64 LibreOffice_project/</meta:generator>
  </office:meta>
</office:document-meta>
</file>