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04E00000052FF4D01C3EC32F4F1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none" style:font-name-asian="Verdana1" style:font-size-asian="11pt" style:font-style-asian="normal" style:font-name-complex="Verdana1" style:font-size-complex="11pt" style:font-style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5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padding="0in" fo:border="none" fo:keep-with-next="auto"/>
    </style:style>
    <style:style style:name="P6" style:family="paragraph" style:parent-style-name="Standard">
      <style:paragraph-properties fo:margin-left="3.4445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top="0.1665in" fo:margin-bottom="0.1665in" loext:contextual-spacing="false" fo:line-height="100%" fo:text-align="justify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/>
      <style:text-properties fo:color="#000000"/>
    </style:style>
    <style:style style:name="P9" style:family="paragraph" style:parent-style-name="Standard">
      <style:paragraph-properties fo:margin-top="0in" fo:margin-bottom="0in" loext:contextual-spacing="false" fo:line-height="100%" fo:text-align="end" style:justify-single-word="false"/>
      <style:text-properties fo:color="#000000"/>
    </style:style>
    <style:style style:name="P10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11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solid" style:text-underline-width="auto" style:text-underline-color="font-color" fo:font-weight="bold" style:font-name-asian="Verdana1" style:font-size-asian="11pt" style:font-style-asian="normal" style:font-weight-asian="bold" style:font-name-complex="Verdana1" style:font-size-complex="11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none" style:font-name-asian="Verdana1" style:font-size-asian="11pt" style:font-style-asian="normal" style:font-name-complex="Verdana1" style:font-size-complex="11pt" style:font-style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italic" style:text-underline-style="none" style:font-name-asian="Verdana1" style:font-size-asian="11pt" style:font-style-asian="italic" style:font-name-complex="Verdana1" style:font-size-complex="11pt" style:font-style-complex="italic"/>
    </style:style>
    <style:style style:name="T4" style:family="text">
      <style:text-properties style:font-name="Verdana" fo:font-size="11pt" style:text-underline-style="solid" style:text-underline-width="auto" style:text-underline-color="font-color" fo:font-weight="bold" style:font-name-asian="Verdana1" style:font-size-asian="11pt" style:font-weight-asian="bold" style:font-name-complex="Verdana1" style:font-size-complex="11pt" style:font-weight-complex="bold"/>
    </style:style>
    <style:style style:name="T5" style:family="text">
      <style:text-properties style:font-name="Verdana" fo:font-size="11pt" style:font-name-asian="Verdana1" style:font-size-asian="11pt" style:font-name-complex="Verdana1" style:font-size-complex="11pt"/>
    </style:style>
    <style:style style:name="T6" style:family="text">
      <style:text-properties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T7" style:family="text">
      <style:text-properties style:font-name="Verdana" fo:font-size="11pt" fo:font-style="italic" style:font-name-asian="Verdana1" style:font-size-asian="11pt" style:font-style-asian="italic" style:font-name-complex="Verdana1" style:font-size-complex="11pt" style:font-style-complex="italic"/>
    </style:style>
    <style:style style:name="T8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T9" style:family="text">
      <style:text-properties fo:font-size="8pt" fo:font-weight="bold" style:font-size-asian="8pt" style:font-weight-asian="bold" style:font-size-complex="8pt" style:font-weight-complex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ORTARIA TRT6-GP nº </text:span><text:span text:style-name="T4">378/</text:span><text:span text:style-name="T1">2026</text:span></text:p>
      <text:p text:style-name="P3"/>
      <text:p text:style-name="P6"><text:span text:style-name="T3">Autoriza deslocamento de servidor, aquisição de passagens aéreas e concede diárias e adicional de deslocamento.</text:span></text:p>
      <text:p text:style-name="P7"><text:span text:style-name="T5">O </text:span><text:span text:style-name="T6">DESEMBARGADOR PRESIDENTE DO TRIBUNAL REGIONAL DO TRABALHO DA SEXTA REGIÃO</text:span><text:span text:style-name="T5">, no uso de suas atribuições legais e regimentais, previstas no art. 18 do Regimento Interno deste Tribunal, e tendo em vista o contido no </text:span><text:span text:style-name="T6">PROAD nº 15237/2026</text:span><text:span text:style-name="T5">,</text:span></text:p>
      <text:p text:style-name="P7"><text:span text:style-name="T6">RESOLVE:</text:span></text:p>
      <text:p text:style-name="P7"><text:span text:style-name="T6">Art. 1º</text:span><text:span text:style-name="T5"> Autorizar o deslocamento do servidor </text:span><text:span text:style-name="T6">ALESSANDRO ALCIDES DE SOUZA, </text:span><text:span text:style-name="T5">Secretário-Geral de Tecnologia da Informação e Comunicação <text:s/>do Tribunal Regional do Trabalho da 6ª Região, para a cidade de </text:span><text:span text:style-name="T6">Cuiabá/MT</text:span><text:span text:style-name="T5">, a fim de participar do </text:span><text:span text:style-name="T6">1º Encontro de Infraestrutura Computacional e Comunicação de Dados da Justiça do Trabalho – INFRACOM-JT</text:span><text:span text:style-name="T5">, a ser realizado nos dias </text:span><text:span text:style-name="T6">20, 21 <text:s/>e 22 de outubro de 2026</text:span><text:span text:style-name="T5">, na referida localidade.</text:span></text:p>
      <text:p text:style-name="P7"><text:span text:style-name="T6">Art. 2º</text:span><text:span text:style-name="T5"> Autorizar a aquisição de passagens aéreas relativas ao percurso </text:span><text:span text:style-name="T6">Recife/Cuiabá/Recife</text:span><text:span text:style-name="T5">, observando-se as seguintes datas: </text:span><text:span text:style-name="T6">19/10/2026</text:span><text:span text:style-name="T5"> (segunda-feira) – ida e </text:span><text:span text:style-name="T6">23/10/2026</text:span><text:span text:style-name="T5"> (sexta-feira) – retorno.</text:span></text:p>
      <text:p text:style-name="P7"><text:span text:style-name="T6">Art. 3º</text:span><text:span text:style-name="T5"> Conceder ao servidor </text:span><text:span text:style-name="T6">04 (quatro) diárias integrais</text:span><text:span text:style-name="T5">, relativas aos pernoites dos dias </text:span><text:span text:style-name="T6">19, 20, 21 e 22 de outubro de 2026</text:span><text:span text:style-name="T5">, </text:span><text:span text:style-name="T6">1/2 (meia) diária</text:span><text:span text:style-name="T5">, relativa ao dia do retorno, em </text:span><text:span text:style-name="T6">23 de outubro de 2026</text:span><text:span text:style-name="T5">, bem como </text:span><text:span text:style-name="T6">01 (um) adicional de deslocamento</text:span><text:span text:style-name="T5">, correspondente às localidades de origem e de destino, nos termos dos arts. 2º, incisos I e II, alínea "c", 3º, 13 e 14 do Ato TRT-GP nº 425/2013.</text:span></text:p>
      <text:p text:style-name="P7"><text:span text:style-name="T6">Art. 4º</text:span><text:span text:style-name="T5"> Esta Portaria entra em vigor na data de sua publicação.</text:span></text:p>
      <text:p text:style-name="P7"><text:span text:style-name="T5">Publique-se.</text:span></text:p>
      <text:p text:style-name="P7"><text:span text:style-name="T5">Recife, 23 de julho de 2026.</text:span></text:p>
      <text:p text:style-name="P7"><text:span text:style-name="T6">RUY SALATHIEL DE ALBUQUERQUE E MELLO VENTURA<text:line-break/></text:span><text:span text:style-name="T7">Desembargador Presidente do Tribunal Regional do Trabalho da 6ª Região</text:span></text:p>
      <text:p text:style-name="P1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top="0in" fo:margin-bottom="0in" loext:contextual-spacing="false" fo:line-height="100%"/>
      <style:text-properties fo:color="#000000"/>
    </style:style>
    <style:style style:name="M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MT1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MT2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0984in" fo:margin-bottom="0.5in" fo:margin-left="1.1811in" fo:margin-right="1.1811in" style:writing-mode="lr-tb" style:layout-grid-color="#c0c0c0" style:layout-grid-lines="2593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8854in" fo:margin-left="0in" fo:margin-right="0in" fo:margin-bottom="0.8457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as-char" svg:width="0.6874in" svg:height="0.6874in" draw:z-index="0"><draw:image xlink:href="Pictures/100000000000004E00000052FF4D01C3EC32F4F1.jpg" xlink:type="simple" xlink:show="embed" xlink:actuate="onLoad" loext:mime-type="image/jpeg"/><svg:desc>http://ww1.jfpe.gov.br/cretainternetpe/images/brasao.jpg</svg:desc></draw:frame></text:p>
        <text:p text:style-name="MP3"><text:span text:style-name="MT1">PODER JUDICIÁRIO</text:span></text:p>
        <text:p text:style-name="MP3"><text:span text:style-name="MT1">TRIBUNAL REGIONAL DO TRABALHO DA 6ª REGIÃO</text:span></text:p>
        <text:p text:style-name="MP3"><text:span text:style-name="MT2">GABINETE DA PRESIDÊNCIA</text:span></text:p>
        <text:p text:style-name="MP4"/>
      </style:header>
      <style:footer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5" meta:word-count="267" meta:character-count="1687" meta:non-whitespace-character-count="1429"/>
    <meta:generator>LibreOfficeDev/6.0.5.2$Linux_X86_64 LibreOffice_project/</meta:generator>
    <meta:user-defined meta:name="AppVersion">14.0000</meta:user-defined>
  </office:meta>
</office:document-meta>
</file>