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68, 28 de agost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65/2026, no que concerne à designação da Exma. Juíza do Trabalho Substituta LIDIA ALMEIDA PINHEIRO TELES, para atuar na VARA DO TRABALHO 1ª DE OLINDA, no dia 18/09/2026.</text:p>
      <text:p text:style-name="Standard"/>
      <text:p text:style-name="P1">2 - Tornar sem efeito a Portaria GCR N. 165/2026, no que concerne à designação do Exmo. Juiz do Trabalho Substituto SERGIO PAULO DE ANDRADE LIMA, para atuar na VARA DO TRABALHO DE SALGUEIRO, no dia 10/09/2026.</text:p>
      <text:p text:style-name="Standard"/>
      <text:p text:style-name="P1">3 - Designar as Exmas. Juízas do Trabalho Substitutas, abaixo mencionadas, para atuar nas unidades e datas indicadas:</text:p>
      <text:p text:style-name="Standard"/>
      <text:p text:style-name="Standard"/>
      <text:p text:style-name="P1"><text:span text:style-name="T1">THAYSE SOUSA BEZERRA DE CARVALHO ARAUJO</text:span>, VARA DO TRABALHO DE SALGUEIRO, no dia 10/09/2026, em razão de vacância da titularidade Em caráter excepcional, fica autorizada a realização na modalidade remota., sem prejuízo de designação anterior.</text:p>
      <text:p text:style-name="Standard"/>
      <text:p text:style-name="Standard"/>
      <text:p text:style-name="Standard"><text:span text:style-name="T1">PALOMA DANIELE BORGES DOS SANTOS COSTA, VARA DO TRABALHO 1ª DE OLINDA, no dia 18/09/2026, em razão de convocação do(a) Juiz(a) Titular para a 2ª Instância desta E. Corte, sem prejuízo de designação anterior.</text:span></text:p>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ana lopes</dc:creator>
    <dc:date>2026-08-28T11:36:31.34</dc:date>
    <meta:editing-cycles>2</meta:editing-cycles>
    <meta:editing-duration>PT0.035S</meta:editing-duration>
    <dc:title>PORTARIA GCR N. 168, 28 de agosto de 2026</dc:title>
    <dc:subject>Designação de magistrados</dc:subject>
    <meta:creation-date>2026-08-28T11:34:59</meta:creation-date>
    <meta:document-statistic meta:table-count="0" meta:image-count="0" meta:object-count="0" meta:page-count="1" meta:paragraph-count="13" meta:word-count="239" meta:character-count="1473"/>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