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66, 26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a Exma. Juíza do Trabalho Substituta, abaixo mencionada, para atuar na unidade e data indicadas:</text:p>
      <text:p text:style-name="Standard"/>
      <text:p text:style-name="Standard"/>
      <text:p text:style-name="P1">SUELLEN SAMPAIO DE ANDRADE COELHO, VARA DO TRABALHO DE SALGUEIRO, no dia 28/09/2026, em razão de vacância da titularidade Em caráter excepcional, fica autorizada a realização de audiência na modalidade remota..</text:p>
      <text:p text:style-name="Standard"/>
      <text:p text:style-name="Standard"/>
      <text:p text:style-name="P1">2 - Designar a Exma. Juíza do Trabalho Substituta, abaixo mencionada, para substituir na unidade e datas indicadas:</text:p>
      <text:p text:style-name="Standard"/>
      <text:p text:style-name="Standard"/>
      <text:p text:style-name="P1">CAMILA AUGUSTA CABRAL VASCONCELLOS, VARA DO TRABALHO 23ª DO RECIFE, de 21/09/2026 a 22/09/2026, em razão de afastamento legal do (a) Juiz(a) Titular da referida Unidade Judiciária Para despachos e demais atos de secretaria, sem prejuízo de designação anterio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8-26T14:59:14</dc:date>
    <meta:editing-cycles>2</meta:editing-cycles>
    <meta:editing-duration>PT0.034S</meta:editing-duration>
    <dc:title>PORTARIA GCR N. 166, 26 de agosto de 2026</dc:title>
    <dc:subject>Designação de magistrados</dc:subject>
    <meta:creation-date>2026-08-26T14:59:13</meta:creation-date>
    <meta:document-statistic meta:table-count="0" meta:image-count="0" meta:object-count="0" meta:page-count="1" meta:paragraph-count="12" meta:word-count="184" meta:character-count="1184" meta:non-whitespace-character-count="1012"/>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