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4, 14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58/2026, no que concerne à designação da Exma. Juíza do Trabalho Substituta KATHARINA VILA NOVA DE CARVALHO OLIVEIRA E SILVA, para atuar na VARA DO TRABALHO DE VITORIA DE SANTO ANTAO, no dia 25/08/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14T11:22:44</dc:date>
    <meta:editing-cycles>2</meta:editing-cycles>
    <meta:editing-duration>PT0.021S</meta:editing-duration>
    <dc:title>PORTARIA GCR N. 164, 14 de agosto de 2026</dc:title>
    <dc:subject>Designação de magistrados</dc:subject>
    <meta:creation-date>2026-08-14T11:22:44</meta:creation-date>
    <meta:document-statistic meta:table-count="0" meta:image-count="0" meta:object-count="0" meta:page-count="1" meta:paragraph-count="9" meta:word-count="121" meta:character-count="733" meta:non-whitespace-character-count="621"/>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