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63, 14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58/2026, no que concerne à designação da Exma. Juíza do Trabalho Substituta KATHARINA VILA NOVA DE CARVALHO OLIVEIRA E SILVA, para atuar na VARA DO TRABALHO DE VITORIA DE SANTO ANTAO, no dia 25/08/2026.</text:p>
      <text:p text:style-name="Standard"/>
      <text:p text:style-name="P1">2 - Designar a Exma. Juíza do Trabalho Substituta, abaixo mencionada, para atuar na unidade e data indicadas:</text:p>
      <text:p text:style-name="Standard"/>
      <text:p text:style-name="Standard"/>
      <text:p text:style-name="P1">THAYSE SOUSA BEZERRA DE CARVALHO ARAUJO, VARA DO TRABALHO DE VITORIA DE SANTO ANTAO, no dia 25/08/2026, em razão de vacância do zoneamento, em caráter excepcional, fica autorizada a realização de audiência na modalidade remota, sem prejuízo de designação anterio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8-14T11:11:54</dc:date>
    <meta:editing-cycles>2</meta:editing-cycles>
    <meta:editing-duration>PT0.028S</meta:editing-duration>
    <dc:title>PORTARIA GCR N. 163, 14 de agosto de 2026</dc:title>
    <dc:subject>Designação de magistrados</dc:subject>
    <meta:creation-date>2026-08-14T11:11:54</meta:creation-date>
    <meta:document-statistic meta:table-count="0" meta:image-count="0" meta:object-count="0" meta:page-count="1" meta:paragraph-count="11" meta:word-count="179" meta:character-count="1106" meta:non-whitespace-character-count="938"/>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