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ans-serif"/>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Text_20_body">
      <style:paragraph-properties fo:margin-left="0cm" fo:margin-right="0cm" fo:margin-top="0.423cm" fo:margin-bottom="0.282cm" style:contextual-spacing="false" fo:line-height="126%" fo:text-indent="0cm" style:auto-text-indent="false" style:writing-mode="lr-tb"/>
    </style:style>
    <style:style style:name="P2" style:family="paragraph" style:parent-style-name="Text_20_body">
      <style:paragraph-properties fo:margin-left="0cm" fo:margin-right="0cm" fo:margin-top="0.423cm" fo:margin-bottom="0.282cm" style:contextual-spacing="false" fo:line-height="126%" fo:text-align="center" style:justify-single-word="false" fo:text-indent="0cm" style:auto-text-indent="false" style:writing-mode="lr-tb"/>
      <style:text-properties fo:font-variant="normal" fo:text-transform="none" fo:color="#000000" loext:opacity="100%" style:text-underline-style="solid" style:text-underline-width="auto" style:text-underline-color="font-color" fo:background-color="transparent"/>
    </style:style>
    <style:style style:name="P3" style:family="paragraph" style:parent-style-name="Text_20_body">
      <style:paragraph-properties fo:margin-left="0cm" fo:margin-right="0cm" fo:margin-top="0.423cm" fo:margin-bottom="0.282cm" style:contextual-spacing="false" fo:line-height="126%" fo:text-align="center" style:justify-single-word="false" fo:text-indent="0cm" style:auto-text-indent="false" style:writing-mode="lr-tb"/>
      <style:text-properties fo:font-variant="normal" fo:text-transform="none" fo:color="#000000" loext:opacity="100%" style:text-line-through-style="none" style:text-line-through-type="none" style:text-underline-style="none" style:text-blinking="false" fo:background-color="transparent"/>
    </style:style>
    <style:style style:name="P4" style:family="paragraph" style:parent-style-name="Text_20_body">
      <style:paragraph-properties fo:margin-left="0cm" fo:margin-right="0cm" fo:margin-top="0cm" fo:margin-bottom="0.247cm" style:contextual-spacing="false" fo:line-height="138%" fo:text-align="justify" style:justify-single-word="false" fo:text-indent="2.469cm" style:auto-text-indent="false" style:writing-mode="lr-tb"/>
      <style:text-properties fo:font-weight="normal"/>
    </style:style>
    <style:style style:name="P5" style:family="paragraph" style:parent-style-name="Text_20_body">
      <style:paragraph-properties fo:margin-left="0cm" fo:margin-right="0cm" fo:margin-top="0cm" fo:margin-bottom="0.247cm" style:contextual-spacing="false" fo:line-height="138%" fo:text-align="justify" style:justify-single-word="false" fo:text-indent="2.469cm" style:auto-text-indent="false" style:writing-mode="lr-tb"/>
      <style:text-properties fo:font-variant="normal" fo:text-transform="none" fo:color="#000000" loext:opacity="100%" style:text-line-through-style="none" style:text-line-through-type="none" style:font-name="Arial1" fo:font-size="14pt" fo:font-style="normal" style:text-underline-style="none" fo:font-weight="bold" style:text-blinking="false" fo:background-color="transparent"/>
    </style:style>
    <style:style style:name="P6" style:family="paragraph" style:parent-style-name="Text_20_body">
      <style:paragraph-properties fo:margin-left="0cm" fo:margin-right="0cm" fo:margin-top="0cm" fo:margin-bottom="0.247cm" style:contextual-spacing="false" fo:line-height="138%" fo:text-align="justify" style:justify-single-word="false" fo:text-indent="0cm" style:auto-text-indent="false" style:writing-mode="lr-tb"/>
      <style:text-properties fo:font-weight="normal"/>
    </style:style>
    <style:style style:name="P7" style:family="paragraph" style:parent-style-name="Text_20_body">
      <style:paragraph-properties fo:margin-left="0cm" fo:margin-right="0cm" fo:margin-top="0cm" fo:margin-bottom="0.247cm" style:contextual-spacing="false" fo:line-height="138%" fo:text-align="justify" style:justify-single-word="false" fo:text-indent="0cm" style:auto-text-indent="false" style:writing-mode="lr-tb"/>
    </style:style>
    <style:style style:name="P8" style:family="paragraph" style:parent-style-name="Text_20_body">
      <style:paragraph-properties fo:margin-left="0cm" fo:margin-right="0cm" fo:margin-top="0cm" fo:margin-bottom="0.247cm" style:contextual-spacing="false" fo:line-height="138%" fo:text-align="justify" style:justify-single-word="false" fo:text-indent="2.469cm" style:auto-text-indent="false" style:writing-mode="lr-tb"/>
      <style:text-properties fo:font-variant="normal" fo:text-transform="none" fo:color="#000000" loext:opacity="100%" style:text-line-through-style="none" style:text-line-through-type="none" style:font-name="Arial1" fo:font-size="14pt" fo:font-style="normal" style:text-underline-style="none" fo:font-weight="normal" style:text-blinking="false" fo:background-color="transparent"/>
    </style:style>
    <style:style style:name="P9" style:family="paragraph" style:parent-style-name="Text_20_body">
      <style:paragraph-properties fo:margin-left="1.221cm" fo:margin-right="0cm" fo:margin-top="0cm" fo:margin-bottom="0.247cm" style:contextual-spacing="false" fo:line-height="138%" fo:text-align="justify" style:justify-single-word="false" fo:text-indent="1.249cm" style:auto-text-indent="false" style:writing-mode="lr-tb"/>
      <style:text-properties fo:font-variant="normal" fo:text-transform="none" fo:color="#000000" loext:opacity="100%" style:text-line-through-style="none" style:text-line-through-type="none" style:font-name="Arial1" fo:font-size="14pt" fo:font-style="normal" style:text-underline-style="none" fo:font-weight="normal" style:text-blinking="false" fo:background-color="transparent"/>
    </style:style>
    <style:style style:name="P10" style:family="paragraph" style:parent-style-name="Text_20_body">
      <style:paragraph-properties fo:margin-left="1cm" fo:margin-right="0.998cm" fo:margin-top="0cm" fo:margin-bottom="0.247cm" style:contextual-spacing="false" fo:line-height="138%" fo:text-align="center" style:justify-single-word="false" fo:text-indent="0cm" style:auto-text-indent="false" style:writing-mode="lr-tb"/>
      <style:text-properties fo:font-variant="normal" fo:text-transform="none" fo:color="#000000" loext:opacity="100%" style:text-line-through-style="none" style:text-line-through-type="none" style:font-name="Arial1" fo:font-size="14pt" fo:font-style="normal" style:text-underline-style="none" fo:font-weight="bold" style:text-blinking="false" fo:background-color="transparent"/>
    </style:style>
    <style:style style:name="P11" style:family="paragraph" style:parent-style-name="Text_20_body">
      <style:paragraph-properties fo:margin-left="1cm" fo:margin-right="0.998cm" fo:margin-top="0cm" fo:margin-bottom="0.247cm" style:contextual-spacing="false" fo:line-height="138%" fo:text-align="center" style:justify-single-word="false" fo:text-indent="0cm" style:auto-text-indent="false" style:writing-mode="lr-tb"/>
      <style:text-properties fo:font-variant="normal" fo:text-transform="none" fo:color="#000000" loext:opacity="100%" style:text-line-through-style="none" style:text-line-through-type="none" style:font-name="Arial1" fo:font-size="14pt" fo:font-style="normal" style:text-underline-style="none" fo:font-weight="normal" style:text-blinking="false" fo:background-color="transparent"/>
    </style:style>
    <style:style style:name="T1" style:family="text">
      <style:text-properties fo:font-variant="normal" fo:text-transform="none" fo:color="#000000" loext:opacity="100%" style:text-line-through-style="none" style:text-line-through-type="none" style:text-underline-style="none" style:text-blinking="false" fo:background-color="transparent" loext:char-shading-value="0"/>
    </style:style>
    <style:style style:name="T2" style:family="text">
      <style:text-properties fo:font-variant="normal" fo:text-transform="none" fo:color="#000000" loext:opacity="100%" style:font-name="Arial1" fo:font-size="14pt" fo:font-style="normal" style:text-underline-style="solid" style:text-underline-width="auto" style:text-underline-color="font-color" fo:font-weight="bold" fo:background-color="transparent" loext:char-shading-value="0"/>
    </style:style>
    <style:style style:name="T3" style:family="text">
      <style:text-properties style:font-name="Arial1" fo:font-size="14pt" fo:font-style="normal" fo:font-weight="bold"/>
    </style:style>
    <style:style style:name="T4" style:family="text">
      <style:text-properties style:text-line-through-style="none" style:text-line-through-type="none" style:text-underline-style="none" style:text-blinking="false"/>
    </style:style>
    <style:style style:name="T5" style:family="text">
      <style:text-properties fo:font-variant="normal" fo:text-transform="none" fo:color="#000000" loext:opacity="100%" style:text-line-through-style="none" style:text-line-through-type="none" style:font-name="Arial1" fo:font-size="14pt" fo:font-style="normal" style:text-underline-style="none" fo:font-weight="bold" style:text-blinking="false" fo:background-color="transparent" loext:char-shading-value="0"/>
    </style:style>
    <style:style style:name="T6" style:family="text">
      <style:text-properties fo:font-variant="normal" fo:text-transform="none" fo:color="#000000" loext:opacity="100%" style:text-line-through-style="none" style:text-line-through-type="none" style:font-name="Arial1" fo:font-size="14pt" fo:font-style="normal" style:text-underline-style="none" style:text-blinking="false" fo:background-color="transparent" loext:char-shading-value="0"/>
    </style:style>
    <style:style style:name="T7" style:family="text">
      <style:text-properties fo:font-variant="normal" fo:text-transform="none" fo:color="#222222" loext:opacity="100%" style:text-line-through-style="none" style:text-line-through-type="none" style:font-name="Arial1" fo:font-size="14pt" fo:font-style="normal" style:text-underline-style="none" fo:font-weight="bold" style:text-blinking="false" fo:background-color="transparent" loext:char-shading-value="0"/>
    </style:style>
    <style:style style:name="T8" style:family="text">
      <style:text-properties fo:font-variant="normal" fo:text-transform="none" fo:color="#222222" loext:opacity="100%" style:text-line-through-style="none" style:text-line-through-type="none" style:text-underline-style="none" fo:font-weight="normal" style:text-blinking="false" fo:background-color="transparent" loext:char-shading-value="0"/>
    </style:style>
    <style:style style:name="T9" style:family="text">
      <style:text-properties fo:font-variant="normal" fo:text-transform="none" fo:color="#000000" loext:opacity="100%" style:text-line-through-style="none" style:text-line-through-type="none" style:font-name="Arial1" fo:font-size="14pt" fo:font-style="normal" style:text-underline-style="none" fo:font-weight="normal" style:text-blinking="false" fo:background-color="transparent" loext:char-shading-value="0"/>
    </style:style>
    <style:style style:name="T10" style:family="text">
      <style:text-properties fo:font-variant="normal" fo:text-transform="none" fo:color="#222222" loext:opacity="100%" style:text-line-through-style="none" style:text-line-through-type="none" style:font-name="Arial1" fo:font-size="14pt" fo:font-style="normal" style:text-underline-style="none" fo:font-weight="normal" style:text-blinking="false" fo:background-color="transparent" loext:char-shading-value="0"/>
    </style:style>
    <style:style style:name="T11" style:family="text">
      <style:text-properties fo:font-variant="normal" fo:text-transform="none" fo:color="#000000" loext:opacity="100%" style:text-line-through-style="none" style:text-line-through-type="none" style:text-underline-style="none" fo:font-weight="normal" style:text-blinking="false" fo:background-color="transparent" loext:char-shading-value="0"/>
    </style:style>
    <style:style style:name="T12" style:family="text">
      <style:text-properties fo:font-variant="normal" fo:text-transform="none" fo:color="#000000" loext:opacity="100%" style:text-line-through-style="none" style:text-line-through-type="none" fo:font-family="Verdana, sans-serif" fo:font-size="14pt" fo:font-style="normal" style:text-underline-style="none" style:text-blinking="false" fo:background-color="transparent" loext:char-shading-value="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text:bookmark text:name="docs-internal-guid-99aaf786-7fff-7209-e64a-8d718a029aa2"/><text:span text:style-name="T1">    </text:span><text:span text:style-name="T2">PORTARIA TRT6 GCR  Nº 159/2026</text:span></text:p>
      <text:p text:style-name="P2"><text:span text:style-name="T3">PROAD 17353/2026</text:span><text:span text:style-name="T4">                   </text:span></text:p>
      <text:p text:style-name="P3">                         </text:p>
      <text:p text:style-name="P4"><text:span text:style-name="T5">O EXCELENTÍSSIMO SENHOR DESEMBARGADOR CORREGEDOR REGIONAL DO TRT DA SEXTA REGIÃO, PAULO ALCÂNTARA</text:span><text:span text:style-name="T1"> </text:span><text:span text:style-name="T6">no uso de suas atribuições legais e regimentais, considerando o previsto nos </text:span><text:span text:style-name="T5">ATOS TRT GP nºs 425/2013 e 310/2025;</text:span></text:p>
      <text:p text:style-name="P5">R E S O L V E:</text:p>
      <text:p text:style-name="Text_20_body"/>
      <text:p text:style-name="P6"><text:span text:style-name="T5">I – DESIGNAR </text:span><text:span text:style-name="T6">as servidoras e servidores </text:span><text:span text:style-name="T5">NADJA CRISTINA FREITAS DE HOLANDA</text:span><text:span text:style-name="T1"> </text:span><text:span text:style-name="T6">(Técnica Judiciária, Assessora de Gabinete, matrícula nº 1928), </text:span><text:span text:style-name="T5">RENATA MARIA PESSOA MARANHÃO DE LIMA</text:span><text:span text:style-name="T1"> </text:span><text:span text:style-name="T6">(Secretária da Corregedoria Regional, matrícula n.º 7286), </text:span><text:span text:style-name="T5">JULIANA GONÇALO DE ANDRADE TENORIO DE CARVALHO </text:span><text:span text:style-name="T6">(Requisitada, Assessora adjunta, matrícula nº 3578)</text:span><text:span text:style-name="T5">,</text:span><text:span text:style-name="T1"> </text:span><text:span text:style-name="T5">HUMBERTO GALVÃO DA SILVA</text:span><text:span text:style-name="T1"> </text:span><text:span text:style-name="T6">(matrícula 30860001903), </text:span><text:span text:style-name="T5">ISAURA MIRELLE DA SILVA RAMOS</text:span><text:span text:style-name="T1"> </text:span><text:span text:style-name="T6">(Técnica Judiciária, Assistente de Gabinete, matrícula n.º 7565), </text:span><text:span text:style-name="T5">ÍRCIA SANTOS BEZERRA (</text:span><text:span text:style-name="T6">Analista Judiciária, Assistente de Gabinete, matrícula nº 7306), lotados na Corregedoria deste Regional, bem como </text:span><text:span text:style-name="T5">BRENO HENRIQUE DE MELO UCHÔA</text:span><text:span text:style-name="T1"> </text:span><text:span text:style-name="T6">(Motorista terceirizado) e </text:span><text:span text:style-name="T5">ARTHUR GUILHERME VIRGÍNIO DA SILVA </text:span><text:span text:style-name="T6">(Motorista terceirizado, matrícula nº 161303) ambos lotados na Seção de Transportes, para integrarem a equipe que acompanhará o Desembargador Corregedor, </text:span><text:span text:style-name="T5">PAULO ALCÂNTARA</text:span><text:span text:style-name="T6">, nas Correições Ordinárias que se realizarão nas Vara do Trabalho de Palmares/PE (no dia 15/09/2026), na Vara do Trabalho de Garanhuns/PE (no dia 16/09/2026), e nas Varas do Trabalho de Caruaru/PE - Secretaria Conjunta e no Cejusc-Caruaru (dia 17/09/2026), com deslocamento nos percursos Recife-Palmares-Garanhuns-Caruaru-Recife, exclusivamente por meio de veículo oficial, com retorno no dia 18.09.2026;</text:span></text:p>
      <text:p text:style-name="P7"><text:soft-page-break/><text:span text:style-name="T1">             </text:span><text:span text:style-name="T5">II -  </text:span><text:span text:style-name="T7">Informa</text:span><text:span text:style-name="T8"> </text:span><text:span text:style-name="T9">este Corregedor </text:span><text:span text:style-name="T10">que o retorno dos  servidores, servidoras e motoristas, para Recife/PE, ocorrerá no dia 18/09/2026, após a </text:span><text:span text:style-name="T9">Correição Ordinária que se realizará na Secretaria Conjunta das Varas do Trabalho de Caruaru/PE e no Cejusc-Caruaru, no dia 17/09/2026, </text:span><text:span text:style-name="T10">tendo em vista os trabalhos de Correição pela manhã e a realização da Palestra - Tráfico Internacional de Pessoas - na OAB/Caruaru-PE à tarde</text:span><text:span text:style-name="T11"> </text:span><text:span text:style-name="T9">e a distância entre Caruaru/PE e Recife/PE, vez que o retorno no mesmo dia 17/09/2026 implicaria em deslocamento noturno; </text:span></text:p>
      <text:p text:style-name="P4"><text:span text:style-name="T5">III –</text:span><text:span text:style-name="T1"> </text:span><text:span text:style-name="T5">CONCEDER</text:span><text:span text:style-name="T6">, às servidoras e servidores, assim como aos motoristas acima designados, ainda ao Desembargador Corregedor, </text:span><text:span text:style-name="T5">03 (três) diárias integrais, mais 01 (uma) meia diária</text:span><text:span text:style-name="T6">, relacionados ao período de 15/09/2026 a 18/09/2026 (02 pernoites em Garanhuns e 01 em Caruaru). </text:span><text:span text:style-name="T12">Ainda </text:span><text:span text:style-name="T5">03 (três) diárias integrais, mais 01 meia diária</text:span><text:span text:style-name="T1"> </text:span><text:span text:style-name="T6">aos terceirizados </text:span><text:span text:style-name="T5">BRENO HENRIQUE DE MELO UCHÔA</text:span><text:span text:style-name="T1"> </text:span><text:span text:style-name="T5">e ARTHUR GUILHERME VIRGÍNIO DA SILVA,</text:span><text:span text:style-name="T1"> </text:span><text:span text:style-name="T12">relacionadas também ao </text:span><text:span text:style-name="T6">período de 15/09/2026 a 18/09/2026 (02 pernoites em Garanhuns e 01 em Caruaru). </text:span></text:p>
      <text:p text:style-name="P4"><text:span text:style-name="T5">IV</text:span><text:span text:style-name="T1"> </text:span><text:span text:style-name="T6">- Os valores das diárias aos servidores terão como base o estabelecido no § 2º, artigo 1º do ATO TRT-GP n.º 362/2024, vez que prestarão assistência direta ao Corregedor durante as Correições Ordinárias que se realizarão; e, o valor das diárias dos motoristas </text:span><text:span text:style-name="T5">BRENO HENRIQUE DE MELO UCHÔA e</text:span><text:span text:style-name="T1"> </text:span><text:span text:style-name="T5">ARTHUR GUILHERME VIRGÍNIO DA SILVA</text:span><text:span text:style-name="T1"> </text:span><text:span text:style-name="T6">terão como base o contrato firmado pela empresa terceirizada empregadora dos referidos motoristas com este Regional.</text:span></text:p>
      <text:p text:style-name="P8">Dê-se ciência e cumpra-se.</text:p>
      <text:p text:style-name="P9">Recife, data conforme assinatura eletrônica.</text:p>
      <text:p text:style-name="Text_20_body"/>
      <text:p text:style-name="P10">PAULO ALCÂNTARA</text:p>
      <text:p text:style-name="P11">Desembargador Corregedor Regional do TRT da Sexta Região</text:p>
      <text:p text:style-name="Text_20_body"><text:line-break/></text:p>
      <text:p text:style-name="Texto_5f_Centralizado"/>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ans-serif"/>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chapter">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chapter">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chapter">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chapter">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chapter">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chapter">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date>2026-08-13T10:23:15.859353600</dc:date>
    <meta:editing-cycles>4</meta:editing-cycles>
    <meta:editing-duration>PT2M1S</meta:editing-duration>
    <dc:title>PORTARIA GCR N. 158, 12 de agosto de 2026</dc:title>
    <dc:subject>Designação de magistrados</dc:subject>
    <meta:creation-date>2026-08-12T13:38:32</meta:creation-date>
    <meta:document-statistic meta:table-count="0" meta:image-count="0" meta:object-count="0" meta:page-count="2" meta:paragraph-count="14" meta:word-count="470" meta:character-count="3254" meta:non-whitespace-character-count="2727"/>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