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58, 12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45/2026, no que concerne à designação do Exmo. Juiz do Trabalho Substituto CARLOS ANTONIO NOBREGA FILHO, para atuar na VARA DO TRABALHO 2ª DO JABOATAO DOS GUARARAPES, no dia 28/08/2026.</text:p>
      <text:p text:style-name="Standard"/>
      <text:p text:style-name="P1">2 - Tornar sem efeito a Portaria GCR N. 145/2026, no que concerne à designação do Exmo. Juiz do Trabalho Substituto CARLOS ANTONIO NOBREGA FILHO, para atuar na VARA DO TRABALHO DE VITORIA DE SANTO ANTAO, no dia 25/08/2026.</text:p>
      <text:p text:style-name="Standard"/>
      <text:p text:style-name="P1">3 - Designar os Exmos. Juízes do Trabalho Substitutos, abaixo mencionados, para atuar nas unidades e datas indicadas:</text:p>
      <text:p text:style-name="Standard"/>
      <text:p text:style-name="Standard"/>
      <text:p text:style-name="P1">KATHARINA VILA NOVA DE CARVALHO OLIVEIRA E SILVA, VARA DO TRABALHO DE VITORIA DE SANTO ANTAO, no dia 25/08/2026, em razão de vacância da titularidade, Em caráter excepcional, fica autorizada a realização de audiência na modalidade remota., sem prejuízo de designação anterior.</text:p>
      <text:p text:style-name="Standard"/>
      <text:p text:style-name="Standard"/>
      <text:p text:style-name="P1">OTAVIO LUCAS DE ARAUJO RANGEL, VARA DO TRABALHO 2ª DO JABOATAO DOS GUARARAPES, no dia 28/08/2026, em razão de convocação do(a) Juiz(a) Titular para a 2ª Instância desta E. Corte.</text:p>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date>2026-08-12T13:39:23.165000000</dc:date>
    <meta:editing-cycles>3</meta:editing-cycles>
    <meta:editing-duration>PT45S</meta:editing-duration>
    <dc:title>PORTARIA GCR N. 158, 12 de agosto de 2026</dc:title>
    <dc:subject>Designação de magistrados</dc:subject>
    <meta:creation-date>2026-08-12T13:38:32</meta:creation-date>
    <meta:document-statistic meta:table-count="0" meta:image-count="0" meta:object-count="0" meta:page-count="1" meta:paragraph-count="13" meta:word-count="246" meta:character-count="1509" meta:non-whitespace-character-count="1276"/>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