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57, 12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as Exmas. Juízas do Trabalho Substitutas, abaixo mencionadas, para atuar na unidade e datas indicadas:</text:p>
      <text:p text:style-name="Standard"/>
      <text:p text:style-name="Standard"/>
      <text:p text:style-name="P1">KATHARINA VILA NOVA DE CARVALHO OLIVEIRA E SILVA, VARA DO TRABALHO 3ª DO RECIFE, no dia 31/08/2026, em razão de afastamento legal do (a) Juiz(a) Titular da referida Unidade Judiciária, sem prejuízo de designação anterior.</text:p>
      <text:p text:style-name="Standard"/>
      <text:p text:style-name="Standard"/>
      <text:p text:style-name="P1">PATRICIA FRANCO TRAJANO, VARA DO TRABALHO 3ª DO RECIFE, no dia 01/09/2026, em razão de afastamento legal do (a) Juiz(a) Titular da referida Unidade Judiciária.</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8-12T10:53:51</dc:date>
    <meta:editing-cycles>2</meta:editing-cycles>
    <meta:editing-duration>PT0.365S</meta:editing-duration>
    <dc:title>PORTARIA GCR N. 157, 12 de agosto de 2026</dc:title>
    <dc:subject>Designação de magistrados</dc:subject>
    <meta:creation-date>2026-08-12T10:53:51</meta:creation-date>
    <meta:document-statistic meta:table-count="0" meta:image-count="0" meta:object-count="0" meta:page-count="1" meta:paragraph-count="11" meta:word-count="156" meta:character-count="985" meta:non-whitespace-character-count="840"/>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