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43, 28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Standard"/>
      <text:p text:style-name="P1">1 - Retificar a Portaria GCR N. 100/2020 da Exma. Juíza do Trabalho EVELLYNE FERRAZ CORREIA onde se lê "...do dia 03/11/2020 até ulterior deliberação...", leia-se "...de 03/11/2020 a 01/06/2026...".</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7-28T10:17:01</dc:date>
    <meta:editing-cycles>2</meta:editing-cycles>
    <meta:editing-duration>PT0.049S</meta:editing-duration>
    <dc:title>PORTARIA GCR N. 143, 28 de julho de 2026</dc:title>
    <dc:subject>Designação de magistrados</dc:subject>
    <meta:creation-date>2026-07-28T10:17:01</meta:creation-date>
    <meta:document-statistic meta:table-count="0" meta:image-count="0" meta:object-count="0" meta:page-count="1" meta:paragraph-count="9" meta:word-count="108" meta:character-count="687" meta:non-whitespace-character-count="588"/>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