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41, 22 de julh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37/2026, no que concerne à designação da Exma. Juíza do Trabalho Substituta CAMILA PIMENTEL DE OLIVEIRA FERREIRA, para atuar na VARA DO TRABALHO 7ª DO RECIFE, no dia 29/07/2026.</text:p>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Sistema de Gestão de Atos</dc:creator>
    <dc:date>2026-07-22T14:42:08</dc:date>
    <meta:editing-cycles>2</meta:editing-cycles>
    <meta:editing-duration>PT0.368S</meta:editing-duration>
    <dc:title>PORTARIA GCR N. 141, 22 de julho de 2026</dc:title>
    <dc:subject>Designação de magistrados</dc:subject>
    <meta:creation-date>2026-07-22T14:42:07</meta:creation-date>
    <meta:document-statistic meta:table-count="0" meta:image-count="0" meta:object-count="0" meta:page-count="1" meta:paragraph-count="9" meta:word-count="116" meta:character-count="707"/>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