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38, 15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s unidades e datas indicadas:</text:p>
      <text:p text:style-name="Standard"/>
      <text:p text:style-name="Standard"/>
      <text:p text:style-name="P1">BRUNO ANTONIO ACIOLY CALHEIROS, VARA DO TRABALHO 1ª DO CABO DE SANTO AGOSTINHO, de 17/07/2026 a 24/07/2026, em razão de afastamento legal do (a) Juiz(a) Titular da referida Unidade Judiciária (para responder pela Vara), sem prejuízo de designação anterior.</text:p>
      <text:p text:style-name="Standard"/>
      <text:p text:style-name="Standard"/>
      <text:p text:style-name="P1">VALTER HUGO DA NOBREGA ARAUJO, VARA DO TRABALHO 8ª DO RECIFE, no dia 20/07/2026, em razão de afastamento legal do (a) Juiz(a) Titular da referida Unidade Judiciária,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7-15T13:17:50</dc:date>
    <meta:editing-cycles>2</meta:editing-cycles>
    <meta:editing-duration>PT0.039S</meta:editing-duration>
    <dc:title>PORTARIA GCR N. 138, 15 de julho de 2026</dc:title>
    <dc:subject>Designação de magistrados</dc:subject>
    <meta:creation-date>2026-07-15T13:17:50</meta:creation-date>
    <meta:document-statistic meta:table-count="0" meta:image-count="0" meta:object-count="0" meta:page-count="1" meta:paragraph-count="11" meta:word-count="167" meta:character-count="1064" meta:non-whitespace-character-count="908"/>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