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Times New Roman1" svg:font-family="'Times New Roman'" style:font-family-generic="system" style:font-pitch="variable"/>
  </office:font-face-decls>
  <office:automatic-styles>
    <style:style style:name="P1" style:family="paragraph" style:parent-style-name="Standard">
      <style:paragraph-properties fo:margin-top="0in" fo:margin-bottom="0.139in" loext:contextual-spacing="false" fo:line-height="100%" fo:text-align="justify" style:justify-single-word="false"/>
    </style:style>
    <style:style style:name="P2" style:family="paragraph" style:parent-style-name="Standard">
      <style:paragraph-properties fo:margin-left="0in" fo:margin-right="0in" fo:margin-top="0in" fo:margin-bottom="0.139in" loext:contextual-spacing="false" fo:line-height="100%" fo:text-align="center" style:justify-single-word="false" fo:keep-together="auto" fo:orphans="2" fo:widows="2" fo:text-indent="0in" style:auto-text-indent="false" fo:break-before="auto" fo:break-after="auto" fo:keep-with-next="auto"/>
    </style:style>
    <style:style style:name="P3" style:family="paragraph" style:parent-style-name="Standard">
      <style:paragraph-properties fo:margin-left="0in" fo:margin-right="0in" fo:margin-top="0in" fo:margin-bottom="0.139in" loext:contextual-spacing="false" fo:line-height="100%" fo:text-align="justify" style:justify-single-word="false" fo:keep-together="auto" fo:orphans="2" fo:widows="2" fo:text-indent="0in" style:auto-text-indent="false" fo:break-before="auto" fo:break-after="auto" fo:keep-with-next="auto"/>
    </style:style>
    <style:style style:name="P4" style:family="paragraph" style:parent-style-name="Standard">
      <style:paragraph-properties fo:margin-left="0in" fo:margin-right="0in" fo:margin-top="0in" fo:margin-bottom="0.139in" loext:contextual-spacing="false" fo:line-height="100%" fo:text-align="center" style:justify-single-word="false" fo:orphans="2" fo:widows="2" fo:text-indent="0in" style:auto-text-indent="false"/>
    </style:style>
    <style:style style:name="P5" style:family="paragraph" style:parent-style-name="Standard" style:master-page-name="Standard">
      <style:paragraph-properties fo:margin-left="0in" fo:margin-right="0in" fo:margin-top="0in" fo:margin-bottom="0.139in" loext:contextual-spacing="false" fo:line-height="100%" fo:text-align="center" style:justify-single-word="false" fo:keep-together="auto" fo:orphans="2" fo:widows="2" fo:text-indent="0in" style:auto-text-indent="false" style:page-number="1" fo:break-before="auto" fo:break-after="auto" fo:keep-with-next="auto"/>
    </style:style>
    <style:style style:name="T1" style:family="text">
      <style:text-properties fo:font-variant="normal" fo:text-transform="none" fo:color="#000000" style:text-line-through-style="none" style:text-line-through-type="none" style:text-position="0% 100%" style:font-name="Times New Roman" fo:font-size="12pt" fo:font-style="normal" style:text-underline-style="none" fo:font-weight="bold" style:font-name-asian="Times New Roman1" style:font-size-asian="12pt" style:font-style-asian="normal" style:font-weight-asian="bold" style:font-name-complex="Times New Roman1" style:font-size-complex="12pt" style:font-style-complex="normal" style:font-weight-complex="bold"/>
    </style:style>
    <style:style style:name="T2" style:family="text">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3" style:family="text">
      <style:text-properties style:font-name="Times New Roman" fo:font-size="12pt" fo:font-weight="bold" style:font-name-asian="Times New Roman1" style:font-size-asian="12pt" style:font-weight-asian="bold" style:font-name-complex="Times New Roman1" style:font-size-complex="12pt" style:font-weight-complex="bold"/>
    </style:style>
    <style:style style:name="T4" style:family="text">
      <style:text-properties fo:font-weight="bold" style:font-weight-asian="bold"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EDITAL </text:span><text:span text:style-name="T3">DE CIÊNCIA E INTIMAÇÃO COLETIVA </text:span><text:span text:style-name="T1">TRT6-CRT Nº 02/2026</text:span></text:p>
      <text:p text:style-name="P2"><text:span text:style-name="T1">PROCEDIMENTO EXTRAORDINÁRIO DE SANEAMENTO E ATUALIZAÇÃO DOS REGISTROS HISTÓRICOS DO BANCO NACIONAL DE DEVEDORES TRABALHISTAS – BNDT</text:span></text:p>
      <text:p text:style-name="P3"><text:bookmark text:name="_heading=h.eo819wry8749"/><text:span text:style-name="T2">O DESEMBARGADOR CORREGEDOR DO TRIBUNAL REGIONAL DO TRABALHO DA 6ª REGIÃO, PAULO ALCÂNTARA, no exercício das atribuições conferidas pela Constituição da República, pela Lei Orgânica da Magistratura Nacional, pelo Regimento Interno do Tribunal Regional do Trabalho da 6ª Região, pela Consolidação dos Provimentos da Corregedoria-Geral da Justiça do Trabalho e demais normas aplicáveis,</text:span></text:p>
      <text:p text:style-name="P3"><text:span text:style-name="T1">CONSIDERANDO</text:span><text:span text:style-name="T2"> que compete à Corregedoria Regional exercer a fiscalização, orientação, acompanhamento e aperfeiçoamento da atividade jurisdicional de primeiro grau, bem como zelar pela regularidade dos serviços judiciários e pela confiabilidade das informações constantes dos sistemas nacionais utilizados pela Justiça do Trabalho;</text:span></text:p>
      <text:p text:style-name="P3"><text:span text:style-name="T1">CONSIDERANDO</text:span><text:span text:style-name="T2"> o disposto no art. 642-A da Consolidação das Leis do Trabalho, introduzido pela Lei nº 12.440, de 7 de julho de 2011, que instituiu a Certidão Negativa de Débitos Trabalhistas – CNDT;</text:span></text:p>
      <text:p text:style-name="P3"><text:span text:style-name="T1">CONSIDERANDO</text:span><text:span text:style-name="T2"> o disposto no Ato CGJT nº 01/2022, que regulamenta o Banco Nacional de Devedores Trabalhistas – BNDT, estabelece sua finalidade e determina que a inclusão, alteração e exclusão de registros sejam precedidas de determinação judicial, bem como que as informações mantidas na base nacional reflitam a situação jurídica atual dos débitos trabalhistas;</text:span></text:p>
      <text:p text:style-name="P3"><text:span text:style-name="T1">CONSIDERANDO</text:span><text:span text:style-name="T2"> as diretrizes estabelecidas pelas Resoluções CNJ nº 185/2013, nº 324/2020, nº 420/2021 e nº 469/2022, bem como pela Resolução CSJT nº 185/2017, relativas à governança de dados, gestão documental, preservação de informações processuais, integridade dos sistemas eletrônicos e utilização do Processo Judicial Eletrônico;</text:span></text:p>
      <text:p text:style-name="P3"><text:span text:style-name="T1">CONSIDERANDO</text:span><text:span text:style-name="T2"> que levantamento técnico realizado pela Secretaria de Tecnologia da Informação e Comunicação deste Tribunal identificou registros ativos no BNDT Legado e no BNDT/PJe vinculados a processos físicos, eletrônicos e híbridos, alguns arquivados há mais de doze anos, evidenciando a necessidade de reavaliação institucional da consistência e atualidade desses registros;</text:span></text:p>
      <text:p text:style-name="P3"><text:span text:style-name="T1">CONSIDERANDO</text:span><text:span text:style-name="T2"> que a coexistência de registros em sistemas distintos, especialmente entre o BNDT Legado e o BNDT/PJe, recomenda a adoção de procedimento estruturado de saneamento cadastral, preservando-se o contraditório, a transparência, a segurança jurídica, a rastreabilidade das informações e a confiabilidade da Certidão Negativa de Débitos Trabalhistas;</text:span></text:p>
      <text:p text:style-name="P3"><text:span text:style-name="T1">CONSIDERANDO</text:span><text:span text:style-name="T2"> os princípios constitucionais da legalidade, da eficiência, da publicidade, da segurança jurídica, da proteção da confiança legítima, do devido processo legal, do contraditório e da ampla defesa, previstos nos arts. 5º, incisos LIV e LV, e 37 da Constituição da República;</text:span></text:p>
      <text:p text:style-name="P3"><text:span text:style-name="T1">FAZ SABER</text:span><text:span text:style-name="T2"> a todos quantos o presente edital virem ou dele tiverem conhecimento que foi instaurado, no âmbito da Corregedoria Regional, </text:span><text:span text:style-name="T1">Procedimento Extraordinário de Saneamento e Atualização dos Registros Históricos do Banco Nacional de Devedores Trabalhistas – BNDT</text:span><text:span text:style-name="T2">, destinado à verificação da consistência, atualidade e regularidade dos registros constantes do BNDT Legado e do BNDT/PJe.</text:span></text:p>
      <text:p text:style-name="P3"><text:span text:style-name="T2">Integra o presente edital a </text:span><text:span text:style-name="T1">relação completa dos processos</text:span><text:span text:style-name="T2"> abrangidos pelo levantamento técnico realizado pela Secretaria de Tecnologia da Informação e Comunicação, publicada conjuntamente com este ato.</text:span></text:p>
      <text:p text:style-name="P3"><text:span text:style-name="T1">FICAM CIENTIFICADOS E INTIMADOS</text:span><text:span text:style-name="T2"> os exequentes, executados, sucessores, advogados e demais interessados para que, no prazo de 3</text:span><text:span text:style-name="T1">0 (trinta) dias</text:span><text:span text:style-name="T2">, contado da publicação deste edital no Diário Eletrônico da Justiça do Trabalho, apresentem manifestação, caso entendam necessária, acerca da situação do registro constante da relação publicada.</text:span></text:p>
      <text:p text:style-name="P3"><text:span text:style-name="T2">A manifestação poderá versar, dentre outras matérias, sobre:</text:span></text:p>
      <text:p text:style-name="P3"><text:span text:style-name="T2">I – a existência de débito trabalhista ainda inadimplido e juridicamente exigível;</text:span></text:p>
      <text:p text:style-name="P3"><text:span text:style-name="T2">II – a satisfação, quitação ou garantia da obrigação;</text:span></text:p>
      <text:p text:style-name="P3"><text:span text:style-name="T2">III – a suspensão da exigibilidade do crédito;</text:span></text:p>
      <text:p text:style-name="P3"><text:span text:style-name="T2">IV – a extinção da execução;</text:span></text:p>
      <text:p text:style-name="P3"><text:span text:style-name="T2">V – decisão judicial superveniente que repercuta sobre a permanência do registro;</text:span></text:p>
      <text:p text:style-name="P3"><text:span text:style-name="T2">VI – erro material ou inconsistência cadastral;</text:span></text:p>
      <text:p text:style-name="P3"><text:span text:style-name="T2">VII – necessidade de manutenção, atualização, exclusão ou futura inscrição do registro no Banco Nacional de Devedores Trabalhistas;</text:span></text:p>
      <text:p text:style-name="P3"><text:span text:style-name="T2">VIII – qualquer outro fato ou documento que possa influenciar a situação jurídica do respectivo registro.</text:span></text:p>
      <text:p text:style-name="P3"><text:span text:style-name="T2">As manifestações deverão ser dirigidas à </text:span><text:span text:style-name="T1">Corregedoria Regional</text:span><text:span text:style-name="T2">, nos autos do procedimento instaurado para este fim (PROAD n. 14307/2026), indicando obrigatoriamente o número do processo constante da relação publicada e sendo instruídas com os documentos que o interessado entender pertinentes.</text:span></text:p>
      <text:p text:style-name="P3"><text:span text:style-name="T2">Decorrido o prazo acima sem manifestação, o procedimento prosseguirá com fundamento nas informações constantes dos sistemas institucionais e dos elementos disponíveis nos respectivos processos, sem prejuízo do encaminhamento às unidades judiciárias competentes das hipóteses que demandem apreciação jurisdicional específica.</text:span></text:p>
      <text:p text:style-name="P3"><text:span text:style-name="T2">O presente procedimento possui natureza </text:span><text:span text:style-name="T1">exclusivamente correicional, cadastral e de governança dos dados processuais</text:span><text:span text:style-name="T2">, destinando-se ao aperfeiçoamento da qualidade, integridade e confiabilidade das informações constantes do Banco Nacional de Devedores Trabalhistas, </text:span><text:span text:style-name="T1">não importando, por si só, quitação do débito, remissão da obrigação, reconhecimento de prescrição, extinção da execução, cancelamento definitivo de crédito trabalhista ou modificação das decisões judiciais proferidas nos processos relacionados</text:span><text:span text:style-name="T2">.</text:span></text:p>
      <text:p text:style-name="P3"><text:soft-page-break/><text:span text:style-name="T2">Concluída a fase de manifestações, a Corregedoria Regional apreciará os elementos produzidos, adotará as providências correicionais cabíveis e encaminhará às unidades judiciárias e administrativas competentes as medidas necessárias à implementação das decisões proferidas.</text:span></text:p>
      <text:p text:style-name="P3"><text:span text:style-name="T2">E, para que chegue ao conhecimento de todos, expede-se o presente edital, que será publicado no </text:span><text:span text:style-name="T1">Diário Eletrônico da Justiça do Trabalho</text:span><text:span text:style-name="T2">, juntamente com a relação dos processos abrangidos pelo procedimento.</text:span></text:p>
      <text:p text:style-name="P2"><text:span text:style-name="T2">Recife, data conforme assinatura eletrônica.</text:span></text:p>
      <text:p text:style-name="P4"><text:span text:style-name="T1">PAULO ALCANTARA</text:span></text:p>
      <text:p text:style-name="P2"><text:span text:style-name="T1">DESEMBARGADOR CORREGEDOR REGIONAL</text:span><text:span text:style-name="T2"><text:line-break/></text:span><text:span text:style-name="T1">Tribunal Regional do Trabalho da 6ª Região</text:span></text:p>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en"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en"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39in" loext:contextual-spacing="false"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3335in" fo:margin-bottom="0.0835in" loext:contextual-spacing="false" fo:line-height="100%" fo:keep-together="always" fo:break-before="auto" fo:break-after="auto" fo:keep-with-next="always"/>
      <style:text-properties fo:font-size="24pt" fo:font-weight="bold" style:font-size-asian="24pt" style:font-weight-asian="bold" style:font-size-complex="24pt"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9839in" fo:margin-bottom="0.9839in" fo:margin-left="1.1811in" fo:margin-right="1.1811in" style:writing-mode="lr-tb" style:layout-grid-color="#c0c0c0" style:layout-grid-lines="2470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0" meta:object-count="0" meta:page-count="2" meta:paragraph-count="30" meta:word-count="823" meta:character-count="6108" meta:non-whitespace-character-count="5303"/>
    <meta:generator>LibreOfficeDev/6.0.5.2$Linux_X86_64 LibreOffice_project/</meta:generator>
  </office:meta>
</office:document-meta>
</file>