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EA7EAB18C10D619F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left="3.4457in" fo:margin-right="0in" fo:line-height="115%" fo:text-align="justify" style:justify-single-word="false" fo:orphans="2" fo:widows="2" fo:text-indent="0in" style:auto-text-indent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left="3.898in" fo:margin-right="0in" fo:margin-top="0in" fo:margin-bottom="0in" loext:contextual-spacing="false" fo:line-height="115%" fo:text-align="justify" style:justify-single-word="false" fo:orphans="2" fo:widows="2" fo:text-indent="0in" style:auto-text-indent="false"/>
    </style:style>
    <style:style style:name="P4" style:family="paragraph" style:parent-style-name="Standard">
      <style:paragraph-properties fo:margin-left="0in" fo:margin-right="0in" fo:line-height="115%" fo:text-align="justify" style:justify-single-word="false" fo:orphans="2" fo:widows="2" fo:text-indent="1.378in" style:auto-text-indent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5" style:family="paragraph" style:parent-style-name="Standard">
      <style:paragraph-properties fo:margin-left="0in" fo:margin-right="0in" fo:margin-top="0.0783in" fo:margin-bottom="0.0783in" loext:contextual-spacing="false" fo:line-height="115%" fo:text-align="justify" style:justify-single-word="false" fo:orphans="2" fo:widows="2" fo:text-indent="0in" style:auto-text-indent="false"/>
    </style:style>
    <style:style style:name="P6" style:family="paragraph" style:parent-style-name="Standard">
      <style:paragraph-properties fo:margin-left="0in" fo:margin-right="0in" fo:margin-top="0in" fo:margin-bottom="0.0972in" loext:contextual-spacing="false" fo:line-height="15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.0783in" fo:margin-bottom="0in" loext:contextual-spacing="false" fo:line-height="115%" fo:text-align="center" style:justify-single-word="false" fo:keep-together="auto" fo:orphans="2" fo:widows="2" fo:text-indent="0in" style:auto-text-indent="false" fo:break-before="auto" fo:break-after="auto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.0783in" fo:margin-bottom="0in" loext:contextual-spacing="false" fo:line-height="115%" fo:text-align="center" style:justify-single-word="false" fo:keep-together="auto" fo:orphans="2" fo:widows="2" fo:text-indent="0in" style:auto-text-indent="false" fo:break-before="auto" fo:break-after="auto" fo:keep-with-next="auto"/>
    </style:style>
    <style:style style:name="P9" style:family="paragraph" style:parent-style-name="Standard">
      <style:paragraph-properties fo:margin-top="0in" fo:margin-bottom="0.0972in" loext:contextual-spacing="false" fo:line-height="150%" fo:text-align="justify" style:justify-single-word="false"/>
    </style:style>
    <style:style style:name="P10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11" style:family="paragraph" style:parent-style-name="Standard" style:master-page-name="Standard">
      <style:paragraph-properties fo:line-height="115%" fo:text-align="center" style:justify-single-word="false" fo:orphans="2" fo:widows="2" style:page-number="1"/>
    </style:style>
    <style:style style:name="P12" style:family="paragraph" style:parent-style-name="Heading_20_1">
      <style:paragraph-properties fo:line-height="150%" fo:text-align="center" style:justify-single-word="false"/>
    </style:style>
    <style:style style:name="P13" style:family="paragraph" style:parent-style-name="Heading_20_2">
      <style:paragraph-properties fo:line-height="150%" fo:text-align="center" style:justify-single-word="false"/>
    </style:style>
    <style:style style:name="T1" style:family="text">
      <style:text-properties fo:color="#000000" style:font-name="Times New Roman" fo:font-size="12pt" style:text-underline-style="none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fo:color="#000000" style:font-name="Times New Roman" fo:font-size="12pt" fo:font-style="italic" style:font-name-asian="Times New Roman1" style:font-size-asian="12pt" style:font-style-asian="italic" style:font-name-complex="Times New Roman1" style:font-size-complex="12pt" style:font-style-complex="italic"/>
    </style:style>
    <style:style style:name="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4" style:family="text"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T5" style:family="text">
      <style:text-properties style:font-name="Times New Roman" fo:font-size="12pt" style:text-underline-style="none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6" style:family="text">
      <style:text-properties style:font-name="Times New Roman" fo:font-size="12pt" style:text-underline-style="none" fo:font-weight="bold" style:font-name-asian="Times New Roman1" style:font-size-asian="12pt" style:font-weight-asian="bold" style:font-name-complex="Times New Roman1" style:font-size-complex="12pt" style:font-weight-complex="bold" fo:background-color="#ffffff"/>
    </style:style>
    <style:style style:name="T7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8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9" style:family="text">
      <style:text-properties style:font-name="Times New Roman" style:font-name-asian="Times New Roman1" style:font-name-complex="Times New Roman1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13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14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ATO TRT6-G</text:span><text:span text:style-name="T5">P n.º</text:span><text:span text:style-name="T6"> </text:span><text:span text:style-name="T5">19</text:span><text:span text:style-name="T8">6</text:span><text:span text:style-name="T5">/2026</text:span></text:p>
      <text:p text:style-name="P2"/>
      <text:p text:style-name="P3"><text:span text:style-name="T2">Regulamenta, no âmbito do Tribunal Regional do Trabalho da 6ª Região, a gestão e a utilização das viaturas policiais da Secretaria de Polícia Judicial, em conformidade com a Resolução CSJT nº 447, de 30 de maio de 2026.</text:span></text:p>
      <text:p text:style-name="P4"/>
      <text:p text:style-name="P5"><text:span text:style-name="T3"><text:tab/>O DESEMBARGADOR PRESIDENTE DO TRIBUNAL REGIONAL DO TRABALHO DA SEXTA REGIÃO</text:span><text:span text:style-name="T4">, no uso de suas atribuições legais e regimentais,</text:span></text:p>
      <text:p text:style-name="P6"><text:span text:style-name="T10"><text:tab/>CONSIDERANDO</text:span><text:span text:style-name="T11"> o disposto na Resolução CNJ nº 344, de 9 de setembro de 2020, que dispõe sobre o exercício do poder de polícia administrativa no âmbito dos tribunais;</text:span></text:p>
      <text:p text:style-name="P6"><text:span text:style-name="T10"><text:tab/>CONSIDERANDO</text:span><text:span text:style-name="T11"> o disposto na Resolução CSJT nº 68, de 21 de junho de 2010, republicada em razão da Resolução CSJT nº 329, de 26 de agosto de 2022;</text:span></text:p>
      <text:p text:style-name="P6"><text:span text:style-name="T10"><text:tab/>CONSIDERANDO</text:span><text:span text:style-name="T11"> o disposto na Resolução CSJT nº 447, de 30 de maio de 2026, que regulamenta a utilização das viaturas policiais no âmbito da Justiça do Trabalho de primeiro e segundo graus;</text:span></text:p>
      <text:p text:style-name="P6"><text:span text:style-name="T10"><text:tab/>CONSIDERANDO</text:span><text:span text:style-name="T11"> a Resolução Administrativa TRT6 nº 08/2026, que regulamenta a Segurança Institucional no âmbito do Tribunal Regional do Trabalho da 6ª Região;</text:span></text:p>
      <text:p text:style-name="P6"><text:span text:style-name="T10"><text:tab/>CONSIDERANDO</text:span><text:span text:style-name="T11"> a Resolução Administrativa TRT6 nº 02/2012, que disciplina a utilização dos veículos oficiais do Tribunal;</text:span></text:p>
      <text:p text:style-name="P6"><text:span text:style-name="T10"><text:tab/>CONSIDERANDO</text:span><text:span text:style-name="T11"> o Ato TRT6-GP nº 560/2022, que dispõe sobre a estrutura organizacional da Secretaria de Polícia Judicial;</text:span></text:p>
      <text:p text:style-name="P6"><text:span text:style-name="T10"><text:tab/>RESOLVE:</text:span></text:p>
      <text:p text:style-name="P12"><text:span text:style-name="T4">CAPÍTULO I</text:span></text:p>
      <text:p text:style-name="P13"><text:span text:style-name="T4">DAS DISPOSIÇÕES GERAIS</text:span></text:p>
      <text:p text:style-name="P6"><text:span text:style-name="T10">Art. 1º</text:span><text:span text:style-name="T11"> Este Ato regulamenta, no âmbito do Tribunal Regional do Trabalho da 6ª Região, a gestão e a utilização das viaturas policiais vinculadas à Secretaria de Polícia Judicial, observadas as disposições da Resolução CSJT nº 447/2026 e demais normas aplicáveis.</text:span></text:p>
      <text:p text:style-name="P6"><text:span text:style-name="T10">Art. 2º</text:span><text:span text:style-name="T11"> Aplicam-se subsidiariamente às viaturas policiais as disposições da Resolução Administrativa TRT6 nº 02/2012, desde que compatíveis com a Resolução CSJT nº 447/2026 e com este Ato.</text:span></text:p>
      <text:p text:style-name="P6"><text:span text:style-name="T10">Art. 3º</text:span><text:span text:style-name="T11"> As viaturas policiais destinam-se exclusivamente ao desempenho das atividades de Polícia Judicial e de Segurança Institucional previstas na legislação e nos normativos internos do Tribunal.</text:span></text:p>
      <text:p text:style-name="P6"><text:span text:style-name="T10">Art. 4º</text:span><text:span text:style-name="T11"> A gestão e a utilização das viaturas policiais observarão os princípios da legalidade, impessoalidade, moralidade, publicidade, eficiência, economicidade, segurança institucional e proteção do patrimônio público.</text:span></text:p>
      <text:p text:style-name="P12"><text:span text:style-name="T4">CAPÍTULO II</text:span></text:p>
      <text:p text:style-name="P13"><text:span text:style-name="T4">DA GESTÃO DAS VIATURAS</text:span></text:p>
      <text:p text:style-name="P6"><text:span text:style-name="T10">Art. 5º</text:span><text:span text:style-name="T11"> Compete à Secretaria de Polícia Judicial administrar, controlar, distribuir, fiscalizar e propor a renovação da frota de viaturas policiais, observadas as normas expedidas pelo Conselho Superior da Justiça do Trabalho e pelo Tribunal.</text:span></text:p>
      <text:p text:style-name="P6"><text:span text:style-name="T10">Art. 6º</text:span><text:span text:style-name="T11"> O Diretor da Secretaria de Polícia Judicial poderá expedir Procedimentos Operacionais Padrão (POP) destinados à execução deste Ato e da Resolução CSJT nº 447/2026, vedada a inovação em matéria reservada à Presidência.</text:span></text:p>
      <text:p text:style-name="P6"><text:span text:style-name="T10">Art. 7º</text:span><text:span text:style-name="T11"> A distribuição e o emprego das viaturas observarão o planejamento operacional da Secretaria de Polícia Judicial, considerando as demandas de segurança institucional e as prioridades definidas pela Presidência do Tribunal.</text:span></text:p>
      <text:p text:style-name="P6"><text:span text:style-name="T10">Art. 8º</text:span><text:span text:style-name="T11"> As viaturas policiais poderão ser submetidas a sistemas de rastreamento, telemetria e monitoramento eletrônico destinados à gestão da frota, à proteção do patrimônio público, à segurança dos policiais judiciais e ao aperfeiçoamento da atividade de segurança institucional, observado o disposto na legislação aplicável.</text:span></text:p>
      <text:p text:style-name="P12"><text:span text:style-name="T7">CAPÍTULO III</text:span></text:p>
      <text:p text:style-name="P13"><text:soft-page-break/><text:span text:style-name="T4">DA UTILIZAÇÃO DAS VIATURAS</text:span></text:p>
      <text:p text:style-name="P6"><text:span text:style-name="T10">Art. 9º</text:span><text:span text:style-name="T11"> As viaturas policiais serão utilizadas exclusivamente no exercício das atribuições institucionais da Polícia Judicial.</text:span></text:p>
      <text:p text:style-name="P6"><text:span text:style-name="T10">Art. 10.</text:span><text:span text:style-name="T11"> A condução das viaturas será privativa dos inspetores e agentes da Polícia Judicial,</text:span><text:span text:style-name="T9"> </text:span><text:span text:style-name="T11">devidamente habilitados na categoria correspondente e observará os requisitos e as condições estabelecidos na Resolução CSJT nº 447/2026 e nas normas internas do Tribunal.</text:span></text:p>
      <text:p text:style-name="P6"><text:span text:style-name="T10">Art. 11.</text:span><text:span text:style-name="T11"> A utilização de viaturas descaracterizadas observará critérios de sigilo definidos pela Secretaria de Polícia Judicial, sem prejuízo dos controles administrativos e patrimoniais exigidos pela legislação.</text:span></text:p>
      <text:p text:style-name="P6"><text:span text:style-name="T10">Art. 12.</text:span><text:span text:style-name="T11"> O emprego dos dispositivos de alarme sonoro e de iluminação intermitente observará a legislação de trânsito, a Resolução CSJT nº 447/2026 e os procedimentos operacionais expedidos pela Secretaria de Polícia Judicial,</text:span><text:span text:style-name="T9"> </text:span><text:span text:style-name="T11">sendo seu uso restrito às situações de urgência,</text:span><text:span text:style-name="T9"> </text:span><text:span text:style-name="T11">emergência, escolta ou no estrito cumprimento da atividade de Polícia Judicial.</text:span></text:p>
      <text:p text:style-name="P6"><text:span text:style-name="T10">Art. 13.</text:span><text:span text:style-name="T11"> É vedada a utilização das viaturas policiais para finalidade diversa do interesse da Segurança Institucional, para fins particulares ou em desacordo com a legislação e os normativos </text:span><text:span text:style-name="T9">aplicáveis.</text:span></text:p>
      <text:p text:style-name="P9"><text:span text:style-name="T9">Parágrafo único. As viaturas policiais devem ser recolhidas ao Tribunal ao término da jornada de trabalho, salvo em regime de plantão ou em missão devidamente autorizada.</text:span></text:p>
      <text:p text:style-name="P12"><text:span text:style-name="T7">CAPÍTULO IV</text:span></text:p>
      <text:p text:style-name="P13"><text:span text:style-name="T4">DAS RESPONSABILIDADES</text:span></text:p>
      <text:p text:style-name="P6"><text:span text:style-name="T10">Art. 14.</text:span><text:span text:style-name="T11"> Compete à Secretaria de Polícia Judicial e às unidades subordinadas, supervisionar o cumprimento deste Ato e adotar as providências necessárias à adequada gestão da frota policial.</text:span></text:p>
      <text:p text:style-name="P6"><text:span text:style-name="T10">Art. 15.</text:span><text:span text:style-name="T11"> O usuário da viatura responderá pela sua correta utilização, conservação e guarda durante o período em que permanecer sob sua responsabilidade, comunicando imediatamente qualquer ocorrência que possa comprometer sua disponibilidade ou segurança.</text:span></text:p>
      <text:p text:style-name="P6"><text:span text:style-name="T10">Art. 16.</text:span><text:span text:style-name="T11"> O descumprimento das disposições deste Ato sujeitará o responsável à apuração de responsabilidade administrativa, sem prejuízo das sanções civis e penais cabíveis.</text:span></text:p>
      <text:p text:style-name="P12"><text:span text:style-name="T4">CAPÍTULO V</text:span></text:p>
      <text:p text:style-name="P13"><text:span text:style-name="T4">DAS DISPOSIÇÕES FINAIS</text:span></text:p>
      <text:p text:style-name="P6"><text:span text:style-name="T10">Art. 17.</text:span><text:span text:style-name="T11"> Os casos omissos serão resolvidos pela Presidência, mediante manifestação técnica da Secretaria de Polícia Judicial.</text:span></text:p>
      <text:p text:style-name="P6"><text:span text:style-name="T10">Art. 18.</text:span><text:span text:style-name="T11"> Este Ato entra em vigor na data de sua publicação.</text:span></text:p>
      <text:p text:style-name="P7"/>
      <text:p text:style-name="P7"/>
      <text:p text:style-name="P8"><text:span text:style-name="T11">Recife, 1</text:span><text:span text:style-name="T9">0</text:span><text:span text:style-name="T11"> de agosto de 2026</text:span></text:p>
      <text:p text:style-name="P8"><text:span text:style-name="T10">RUY SALATHIEL DE ALBUQUERQUE E MELLO VENTURA</text:span></text:p>
      <text:p text:style-name="P8"><text:span text:style-name="T11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98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2.png" text:anchor-type="as-char" svg:width="0.7291in" svg:height="0.75in" draw:z-index="3"><draw:image xlink:href="Pictures/10000201000003220000033C785E10B14952FCDA.png" xlink:type="simple" xlink:show="embed" xlink:actuate="onLoad" loext:mime-type="image/png"/><svg:desc>http://ww1.jfpe.gov.br/cretainternetpe/images/brasao.jpg</svg:desc></draw:frame><text:s text:c="63"/><text:span text:style-name="MT1"><text:s text:c="38"/></text:span><text:span text:style-name="MT2"><text:s text:c="56"/></text:span><draw:frame draw:style-name="Mfr2" draw:name="image1.jpg" text:anchor-type="char" svg:x="4.7602in" svg:y="-0.1043in" svg:width="2.2091in" svg:height="0.7402in" draw:z-index="1"><draw:image xlink:href="Pictures/100000000000029A000000F1EA7EAB18C10D619F.jpg" xlink:type="simple" xlink:show="embed" xlink:actuate="onLoad" loext:mime-type="image/jpeg"/></draw:frame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draw:frame draw:style-name="Mfr3" draw:name="Image1" text:anchor-type="as-char" svg:width="0.7291in" svg:height="0.75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 text:c="63"/><text:span text:style-name="MT1"><text:s text:c="38"/></text:span><text:span text:style-name="MT2"><text:s text:c="56"/></text:span><draw:frame draw:style-name="Mfr2" draw:name="Image2" text:anchor-type="char" svg:x="4.7602in" svg:y="-0.1043in" svg:width="2.2091in" svg:height="0.7402in" draw:z-index="0"><draw:image xlink:href="Pictures/100000000000029A000000F1EA7EAB18C10D619F.jpg" xlink:type="simple" xlink:show="embed" xlink:actuate="onLoad" loext:mime-type="image/jpeg"/></draw:frame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2" meta:paragraph-count="50" meta:word-count="849" meta:character-count="6045" meta:non-whitespace-character-count="4922"/>
    <meta:generator>LibreOfficeDev/6.0.5.2$Linux_X86_64 LibreOffice_project/</meta:generator>
  </office:meta>
</office:document-meta>
</file>