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29A000000F1EA7EAB18C10D619F.jpg" manifest:media-type="image/jpeg"/>
  <manifest:file-entry manifest:full-path="Pictures/10000000000000E1000000EBB24795776D8CBC0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00%" fo:text-align="center" style:justify-single-word="false">
        <style:tab-stops>
          <style:tab-stop style:position="2.5in"/>
          <style:tab-stop style:position="3.0689in" style:type="center"/>
          <style:tab-stop style:position="6.1374in" style:type="right"/>
        </style:tab-stops>
      </style:paragraph-properties>
    </style:style>
    <style:style style:name="P2" style:family="paragraph" style:parent-style-name="Standard">
      <style:paragraph-properties fo:line-height="100%" fo:text-align="center" style:justify-single-word="false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3" style:family="paragraph" style:parent-style-name="Standard">
      <style:paragraph-properties fo:margin-left="3.0508in" fo:margin-right="0in" fo:margin-top="0.1665in" fo:margin-bottom="0.1665in" loext:contextual-spacing="false" fo:line-height="100%" fo:text-align="justify" style:justify-single-word="false" fo:text-indent="0in" style:auto-text-indent="false"/>
    </style:style>
    <style:style style:name="P4" style:family="paragraph" style:parent-style-name="Standard">
      <style:paragraph-properties fo:margin-left="0in" fo:margin-right="0in" fo:margin-top="0.1665in" fo:margin-bottom="0.1665in" loext:contextual-spacing="false" fo:line-height="100%" fo:text-align="justify" style:justify-single-word="false" fo:text-indent="0.7866in" style:auto-text-indent="false"/>
    </style:style>
    <style:style style:name="P5" style:family="paragraph" style:parent-style-name="Standard">
      <style:paragraph-properties fo:margin-left="0in" fo:margin-right="0in" fo:margin-top="0.1665in" fo:margin-bottom="0.1665in" loext:contextual-spacing="false" fo:line-height="100%" fo:text-align="justify" style:justify-single-word="false" fo:text-indent="0.7866in" style:auto-text-indent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6" style:family="paragraph" style:parent-style-name="Standard">
      <style:paragraph-properties fo:margin-left="0.7866in" fo:margin-right="0in" fo:margin-top="0.1665in" fo:margin-bottom="0.1665in" loext:contextual-spacing="false" fo:line-height="100%" fo:text-align="justify" style:justify-single-word="false" fo:text-indent="0in" style:auto-text-indent="false"/>
    </style:style>
    <style:style style:name="P7" style:family="paragraph" style:parent-style-name="Standard">
      <style:paragraph-properties fo:margin-left="0.7866in" fo:margin-right="0in" fo:margin-top="0.1665in" fo:margin-bottom="0.1665in" loext:contextual-spacing="false" fo:line-height="100%" fo:text-align="justify" style:justify-single-word="false" fo:text-indent="0in" style:auto-text-indent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8" style:family="paragraph" style:parent-style-name="Standard">
      <style:paragraph-properties fo:margin-left="0.7917in" fo:margin-right="0in" fo:margin-top="0.1665in" fo:margin-bottom="0.1665in" loext:contextual-spacing="false" fo:line-height="100%" fo:text-align="justify" style:justify-single-word="false" fo:text-indent="0in" style:auto-text-indent="false"/>
    </style:style>
    <style:style style:name="P9" style:family="paragraph" style:parent-style-name="Heading_20_1" style:master-page-name="Standard">
      <style:paragraph-properties fo:margin-left="0in" fo:margin-right="0in" fo:margin-top="0.3335in" fo:margin-bottom="0.0835in" loext:contextual-spacing="false" fo:line-height="100%" fo:text-align="center" style:justify-single-word="false" fo:keep-together="auto" fo:text-indent="0in" style:auto-text-indent="false" style:page-number="1" fo:keep-with-next="auto"/>
    </style:style>
    <style:style style:name="P10" style:family="paragraph" style:parent-style-name="Heading_20_2">
      <style:paragraph-properties fo:margin-left="0in" fo:margin-right="0in" fo:margin-top="0.25in" fo:margin-bottom="0.0555in" loext:contextual-spacing="false" fo:line-height="100%" fo:text-align="justify" style:justify-single-word="false" fo:keep-together="auto" fo:text-indent="0.7866in" style:auto-text-indent="false" fo:keep-with-next="auto"/>
    </style:style>
    <style:style style:name="T1" style:family="text"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2" style:family="text">
      <style:text-properties style:font-name="Times New Roman" fo:font-size="12pt" fo:font-style="italic" style:font-name-asian="Times New Roman1" style:font-size-asian="12pt" style:font-style-asian="italic" style:font-name-complex="Times New Roman1" style:font-size-complex="12pt" style:font-style-complex="italic"/>
    </style:style>
    <style:style style:name="T3" style:family="text">
      <style:text-properties style:font-name="Times New Roman" fo:font-size="12pt" fo:font-style="italic" style:font-name-asian="Times New Roman1" style:font-size-asian="12pt" style:font-style-asian="italic" style:font-name-complex="Times New Roman1" style:font-size-complex="12pt" style:font-style-complex="italic" fo:background-color="#ffff00"/>
    </style:style>
    <style:style style:name="T4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T5" style:family="text">
      <style:text-properties fo:font-size="9pt" fo:font-weight="bold" style:font-size-asian="9pt" style:font-weight-asian="bold" style:font-size-complex="9pt" style:font-weight-complex="bold"/>
    </style:style>
    <style:style style:name="T6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bookmark text:name="_heading=h.qhu6jrloyfen"/><text:span text:style-name="T1">ATO TRT6-GP Nº 165/2026</text:span></text:p>
      <text:p text:style-name="P3"><text:span text:style-name="T2">Institui e regulamenta o Programa de Visitação Institucional “TRT6 de Portas Abertas”, no âmbito do Tribunal Regional do Trabalho da 6ª Região.</text:span></text:p>
      <text:p text:style-name="P4"><text:span text:style-name="T1">O DESEMBARGADOR PRESIDENTE DO TRIBUNAL REGIONAL DO TRABALHO DA 6ª REGIÃO</text:span><text:span text:style-name="T4">, no uso de suas atribuições legais e regimentais,</text:span></text:p>
      <text:p text:style-name="P4"><text:span text:style-name="T1">CONSIDERANDO</text:span><text:span text:style-name="T4"> os princípios da publicidade, transparência e acesso à informação no âmbito da Administração Pública;</text:span></text:p>
      <text:p text:style-name="P4"><text:span text:style-name="T1">CONSIDERANDO</text:span><text:span text:style-name="T4"> a Política de Gestão Documental e de Memória do Poder Judiciário, instituída pela Resolução CNJ nº 324/2020;</text:span></text:p>
      <text:p text:style-name="P4"><text:span text:style-name="T1">CONSIDERAND</text:span><text:span text:style-name="T4">O a relevância das ações de difusão institucional e de educação para a cidadania desenvolvidas no âmbito do Tribunal Regional do Trabalho da 6ª Região;</text:span></text:p>
      <text:p text:style-name="P4"><text:span text:style-name="T1">CONSIDERANDO</text:span><text:span text:style-name="T4"> a necessidade de fortalecer a comunicação institucional e a aproximação da Justiça do Trabalho com a sociedade;</text:span></text:p>
      <text:p text:style-name="P4"><text:span text:style-name="T1">RESOLVE:</text:span></text:p>
      <text:p text:style-name="P10"><text:bookmark text:name="_heading=h.nnky10sfzwra"/><text:span text:style-name="T1">CAPÍTULO I</text:span></text:p>
      <text:p text:style-name="P4"><text:span text:style-name="T1">DISPOSIÇÕES PRELIMINARES</text:span></text:p>
      <text:p text:style-name="P4"><text:span text:style-name="T1">Art. 1º</text:span><text:span text:style-name="T4"> Fica instituído, no âmbito do Tribunal Regional do Trabalho da 6ª Região, o Programa de Visitação Institucional denominado “TRT6 de Portas Abertas”.</text:span></text:p>
      <text:p text:style-name="P4"><text:span text:style-name="T1">Parágrafo único.</text:span><text:span text:style-name="T4"> O Programa consiste na realização de visitas institucionais mediadas ao edifício-sede do Tribunal Regional do Trabalho da 6ª Região, destinadas a estudantes de instituições de ensino públicas e privadas, compreendendo atividades de apresentação institucional, acompanhamento de sessão do Tribunal Pleno e contextualização histórica da Justiça do Trabalho.</text:span></text:p>
      <text:p text:style-name="P10"><text:bookmark text:name="_heading=h.agnnv4i8aglj"/><text:span text:style-name="T1">CAPÍTULO II</text:span></text:p>
      <text:p text:style-name="P4"><text:span text:style-name="T1">DOS OBJETIVOS DO PROGRAMA</text:span></text:p>
      <text:p text:style-name="P4"><text:span text:style-name="T1">Art. 2º</text:span><text:span text:style-name="T4"> O Programa TRT6 de Portas Abertas tem os seguintes objetivos:</text:span></text:p>
      <text:p text:style-name="P6"><text:span text:style-name="T4">I – aproximar a Justiça do Trabalho da sociedade, especialmente dos estudantes;<text:line-break/>II – promover a compreensão do funcionamento do Tribunal Regional do Trabalho da 6ª Região;<text:line-break/>III – estimular a educação para a cidadania e o conhecimento sobre direitos trabalhistas;<text:line-break/>IV – fortalecer a transparência institucional e a comunicação com a sociedade;<text:line-break/>V – proporcionar experiência prática de observação das atividades jurisdicionais;<text:line-break/>VI – valorizar o patrimônio histórico, arquivístico e museológico do Tribunal;<text:line-break/>VII – incentivar o uso de fontes judiciais para fins educacionais e acadêmicos.</text:span></text:p>
      <text:p text:style-name="P4"><text:span text:style-name="T1">Parágrafo único.</text:span><text:span text:style-name="T4"> O programa destina-se a estudantes:</text:span></text:p>
      <text:p text:style-name="P6"><text:span text:style-name="T4">I – do ensino médio ou técnico;<text:line-break/>II – do ensino superior, incluídos os cursos de graduação, pós-graduação</text:span><text:span text:style-name="T2"> lato e stricto sensu;</text:span><text:span text:style-name="T3"><text:line-break/></text:span><text:span text:style-name="T4">III – de cursos técnicos e profissionalizantes, mediante avaliação da Administração.</text:span></text:p>
      <text:p text:style-name="P10"><text:bookmark text:name="_heading=h.lx0yxaxsaypy"/><text:span text:style-name="T1">CAPÍTULO III</text:span></text:p>
      <text:p text:style-name="P4"><text:span text:style-name="T1">DA ORGANIZAÇÃO E EXECUÇÃO DAS VISITAS</text:span></text:p>
      <text:p text:style-name="P4"><text:span text:style-name="T1">Art. 3º</text:span><text:span text:style-name="T4"> O Programa TRT6 de Portas Abertas será realizado de forma integrada entre o Cerimonial da Presidência e o Memorial da Justiça do Trabalho de Pernambuco, com competências complementares.</text:span></text:p>
      <text:p text:style-name="P4"><text:span text:style-name="T1">Art. 4º</text:span><text:span text:style-name="T4"> Compete ao Cerimonial da Presidência:</text:span></text:p>
      <text:p text:style-name="P6"><text:span text:style-name="T4">I – receber e gerenciar as solicitações de visita;<text:line-break/>II – realizar o agendamento das visitas;<text:line-break/>III – articular com as unidades envolvidas, especialmente a Secretaria do Tribunal Pleno e a Secretaria da Polícia Judicial;<text:line-break/>IV – organizar a logística necessária à realização das visitas.</text:span></text:p>
      <text:p text:style-name="P4"><text:span text:style-name="T1">Art. 5º</text:span><text:span text:style-name="T4"> Compete ao Memorial da Justiça do Trabalho de Pernambuco:</text:span></text:p>
      <text:p text:style-name="P6"><text:span text:style-name="T4">I – conduzir as visitas mediadas;<text:line-break/>II – realizar a apresentação institucional do Tribunal;<text:line-break/>III – promover a contextualização histórica da Justiça do Trabalho e do TRT6;<text:line-break/></text:span></text:p>
      <text:p text:style-name="P7"><text:soft-page-break/></text:p>
      <text:p text:style-name="P4"><text:span text:style-name="T1">CAPÍTULO IV</text:span></text:p>
      <text:p text:style-name="P4"><text:span text:style-name="T1">DO PLANO DA VISITA</text:span></text:p>
      <text:p text:style-name="P4"><text:span text:style-name="T1">Art. 6º</text:span><text:span text:style-name="T4"> A visita institucional terá duração aproximada de 2 (duas) horas e será realizada no turno da manhã, preferencialmente às segundas-feiras, podendo ocorrer em outro dia útil, conforme a disponibilidade da Administração e a programação institucional. <text:s text:c="4"/></text:span></text:p>
      <text:p text:style-name="P4"><text:span text:style-name="T1">Art. 7º</text:span><text:span text:style-name="T4"> A visita contemplará, no mínimo:</text:span></text:p>
      <text:p text:style-name="P8"><text:span text:style-name="T4">I – recepção institucional;<text:line-break/>II – acompanhamento de sessão do Tribunal Pleno ou das Turmas;<text:line-break/>III – apresentação sobre a estrutura, competências e funcionamento do Tribunal;<text:line-break/>IV – contextualização histórica da Justiça do Trabalho e do TRT6.</text:span></text:p>
      <text:p text:style-name="P10"><text:bookmark text:name="_heading=h.gf5vih7rygyf"/><text:span text:style-name="T1">CAPÍTULO V</text:span></text:p>
      <text:p text:style-name="P4"><text:span text:style-name="T1">DO AGENDAMENTO E DAS CONDIÇÕES DE PARTICIPAÇÃO</text:span></text:p>
      <text:p text:style-name="P4"><text:span text:style-name="T1">Art. 8º</text:span><text:span text:style-name="T4"> O agendamento das visitas será realizado exclusivamente por instituição de ensino pública ou privada, mediante solicitação <text:s/>formal encaminhada ao Cerimonial da Presidência, por meio do endereço eletrônico institucional, não sendo admitidos pedidos formulados individualmente pelos participantes.</text:span></text:p>
      <text:p text:style-name="P4"><text:span text:style-name="T4">§ 1º A solicitação deverá conter:</text:span></text:p>
      <text:p text:style-name="P6"><text:span text:style-name="T4">I – identificação da instituição solicitante;<text:line-break/>II – nome do responsável pela visita;<text:line-break/>III – número de participantes;<text:line-break/>IV – nível de ensino;<text:line-break/>V – data pretendida.</text:span></text:p>
      <text:p text:style-name="P4"><text:span text:style-name="T4">§ 2º O número máximo de visitantes por grupo será de 25 (vinte e cinco) participantes.</text:span></text:p>
      <text:p text:style-name="P4"><text:span text:style-name="T4">§ 3º As visitas ocorrerão de acordo com a disponibilidade institucional e poderão ser readequadas ou canceladas por motivo de interesse administrativo ou de segurança.</text:span></text:p>
      <text:p text:style-name="P10"><text:bookmark text:name="_heading=h.la1dgl6nre2j"/><text:span text:style-name="T1">CAPÍTULO VI</text:span></text:p>
      <text:p text:style-name="P4"><text:span text:style-name="T1">DAS RESPONSABILIDADES E CONDIÇÕES DE ACESSO</text:span></text:p>
      <text:p text:style-name="P4"><text:span text:style-name="T1">Art. 9º </text:span><text:span text:style-name="T4">Os estudantes deverão ser acompanhados, durante todo o período da visita, por professor ou responsável designado pela instituição visitante.</text:span></text:p>
      <text:p text:style-name="P4"><text:span text:style-name="T1">Art. 10.</text:span><text:span text:style-name="T4"> As instituições visitantes deverão:</text:span></text:p>
      <text:p text:style-name="P6"><text:span text:style-name="T4">I – garantir o acompanhamento dos estudantes por responsável;<text:line-break/>II – assegurar o cumprimento das orientações institucionais;<text:line-break/>III – zelar pela conduta adequada dos participantes.</text:span></text:p>
      <text:p text:style-name="P4"><text:span text:style-name="T1">Art. 11.</text:span><text:span text:style-name="T4"> O acesso, a identificação, a circulação e a permanência dos participantes nas dependências do Tribunal Regional do Trabalho da 6ª Região deverão observar as normas de segurança institucional estabelecidas no Ato TRT-GP nº 320/2008 e nas demais normas internas aplicáveis , conforme orientação da Secretaria de Polícia Judicial.</text:span></text:p>
      <text:p text:style-name="P10"><text:bookmark text:name="_heading=h.uxq4cdkeirp5"/><text:span text:style-name="T1">CAPÍTULO VII</text:span></text:p>
      <text:p text:style-name="P4"><text:span text:style-name="T1">DISPOSIÇÕES FINAIS</text:span></text:p>
      <text:p text:style-name="P4"><text:span text:style-name="T1">Art. 12.</text:span><text:span text:style-name="T4"> O Tribunal poderá divulgar o Programa TRT6 de Portas Abertas por meio de seus canais institucionais e firmar parcerias com instituições públicas e privadas para ampliação de seu alcance.</text:span></text:p>
      <text:p text:style-name="P4"><text:span text:style-name="T1">Art. 13.</text:span><text:span text:style-name="T4"> Os casos omissos serão resolvidos pela Presidência do Tribunal.</text:span></text:p>
      <text:p text:style-name="P4"><text:span text:style-name="T1">Art. 14.</text:span><text:span text:style-name="T4"> Este Ato entra em vigor na data de sua publicação.</text:span></text:p>
      <text:p text:style-name="P5"/>
      <text:p text:style-name="P4"><text:span text:style-name="T4">Dê-se ciência e publique-se.</text:span></text:p>
      <text:p text:style-name="P4"><text:soft-page-break/><text:span text:style-name="T4">Recife, 06 de julho de 2026.</text:span></text:p>
      <text:p text:style-name="P4"><text:span text:style-name="T1">RUY SALATHIEL DE ALBUQUERQUE E MELLO VENTURA</text:span></text:p>
      <text:p text:style-name="P4"><text:span text:style-name="T1">Desembargador Presidente do TRT da 6a. Região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278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0pt" fo:font-style="normal" style:text-underline-style="none" fo:font-weight="normal" style:font-name-asian="Arial1" style:font-family-asian="Arial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16pt" fo:font-style="normal" style:text-underline-style="none" fo:font-weight="normal" style:font-name-asian="Arial1" style:font-family-asian="Arial" style:font-family-generic-asian="system" style:font-pitch-asian="variable" style:font-size-asian="16pt" style:font-style-asian="normal" style:font-weight-asian="normal" style:font-name-complex="Arial1" style:font-family-complex="Arial" style:font-family-generic-complex="system" style:font-pitch-complex="variable" style:font-size-complex="16pt" style:font-style-complex="normal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222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434343" style:text-line-through-style="none" style:text-line-through-type="none" style:text-position="0% 100%" style:font-name="Arial" fo:font-family="Arial" style:font-family-generic="roman" style:font-pitch="variable" fo:font-size="14pt" fo:font-style="normal" style:text-underline-style="none" fo:font-weight="normal" style:font-name-asian="Arial1" style:font-family-asian="Arial" style:font-family-generic-asian="system" style:font-pitch-asian="variable" style:font-size-asian="14pt" style:font-style-asian="normal" style:font-weight-asian="normal" style:font-name-complex="Arial1" style:font-family-complex="Arial" style:font-family-generic-complex="system" style:font-pitch-complex="variable" style:font-size-complex="14pt" style:font-style-complex="normal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2pt" fo:font-style="normal" style:text-underline-style="none" fo:font-weight="normal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style:font-style-complex="normal" style:font-weight-complex="normal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normal" style:text-underline-style="none" fo:font-weight="normal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style:font-style-complex="normal" style:font-weight-complex="normal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italic" style:text-underline-style="none" fo:font-weight="normal" style:font-name-asian="Arial1" style:font-family-asian="Arial" style:font-family-generic-asian="system" style:font-pitch-asian="variable" style:font-size-asian="11pt" style:font-style-asian="italic" style:font-weight-asian="normal" style:font-name-complex="Arial1" style:font-family-complex="Arial" style:font-family-generic-complex="system" style:font-pitch-complex="variable" style:font-size-complex="11pt" style:font-style-complex="italic" style:font-weight-complex="normal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in" fo:margin-bottom="0.0417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6pt" fo:font-style="normal" style:text-underline-style="none" fo:font-weight="normal" style:font-name-asian="Arial1" style:font-family-asian="Arial" style:font-family-generic-asian="system" style:font-pitch-asian="variable" style:font-size-asian="26pt" style:font-style-asian="normal" style:font-weight-asian="normal" style:font-name-complex="Arial1" style:font-family-complex="Arial" style:font-family-generic-complex="system" style:font-pitch-complex="variable" style:font-size-complex="26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in" fo:margin-bottom="0.222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5pt" fo:font-style="normal" style:text-underline-style="none" fo:font-weight="normal" style:font-name-asian="Arial1" style:font-family-asian="Arial" style:font-family-generic-asian="system" style:font-pitch-asian="variable" style:font-size-asian="15pt" style:font-style-asian="normal" style:font-weight-asian="normal" style:font-name-complex="Arial1" style:font-family-complex="Arial" style:font-family-generic-complex="system" style:font-pitch-complex="variable" style:font-size-complex="15pt" style:font-style-complex="normal" style:font-weight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center" style:justify-single-word="false">
        <style:tab-stops>
          <style:tab-stop style:position="2.5in"/>
          <style:tab-stop style:position="3.0689in" style:type="center"/>
          <style:tab-stop style:position="6.1374in" style:type="right"/>
        </style:tab-stops>
      </style:paragraph-properties>
    </style:style>
    <style:style style:name="MP2" style:family="paragraph" style:parent-style-name="Standard">
      <style:paragraph-properties fo:line-height="100%" fo:text-align="center" style:justify-single-word="false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MT1" style:family="text">
      <style:text-properties fo:font-size="9pt" fo:font-weight="bold" style:font-size-asian="9pt" style:font-weight-asian="bold" style:font-size-complex="9pt" style:font-weight-complex="bold"/>
    </style:style>
    <style:style style:name="MT2" style:family="text">
      <style:text-properties fo:font-weight="bold" style:font-weight-asian="bold" style:font-weight-complex="bold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0.9839in" fo:margin-right="1in" style:writing-mode="lr-tb" style:layout-grid-color="#c0c0c0" style:layout-grid-lines="25237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2571in" fo:margin-left="0in" fo:margin-right="0in" fo:margin-top="0.2181in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age2.png" text:anchor-type="as-char" svg:width="0.7319in" svg:height="0.722in" draw:z-index="5"><draw:image xlink:href="Pictures/10000000000000E1000000EBB24795776D8CBC00.png" xlink:type="simple" xlink:show="embed" xlink:actuate="onLoad" loext:mime-type="image/png"/></draw:frame><draw:frame draw:style-name="Mfr2" draw:name="image1.jpg" text:anchor-type="char" svg:x="4.111in" svg:y="0.0209in" svg:width="2.1547in" svg:height="0.7807in" draw:z-index="2"><draw:image xlink:href="Pictures/100000000000029A000000F1EA7EAB18C10D619F.jpg" xlink:type="simple" xlink:show="embed" xlink:actuate="onLoad" loext:mime-type="image/jpeg"/><svg:desc>75</svg:desc></draw:frame></text:p>
        <text:p text:style-name="MP2"><text:span text:style-name="MT1">PODER JUDICIÁRIO</text:span></text:p>
        <text:p text:style-name="MP2"><text:span text:style-name="MT1">TRIBUNAL REGIONAL DO TRABALHO DA 6ª REGIÃO</text:span></text:p>
        <text:p text:style-name="MP2"><text:span text:style-name="MT1">GABINETE DA PRESIDÊNCIA</text:span></text:p>
        <text:p text:style-name="Standard"><text:span text:style-name="MT2">_________________________________________________________________________</text:span></text:p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3" meta:paragraph-count="57" meta:word-count="856" meta:character-count="5908" meta:non-whitespace-character-count="5072"/>
    <meta:generator>LibreOfficeDev/6.0.5.2$Linux_X86_64 LibreOffice_project/</meta:generator>
  </office:meta>
</office:document-meta>
</file>