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FF39C53886A10A6C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style:font-name-asian="Times New Roman1" style:font-name-complex="Times New Roman1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style:font-name="Times New Roman" style:font-name-asian="Times New Roman1" style:font-name-complex="Times New Roman1"/>
    </style:style>
    <style:style style:name="P6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111in" loext:contextual-spacing="false" fo:line-height="115%" fo:text-align="justify" style:justify-single-word="false" fo:text-indent="0.5in" style:auto-text-indent="false"/>
    </style:style>
    <style:style style:name="P8" style:family="paragraph" style:parent-style-name="Standard">
      <style:paragraph-properties fo:margin-left="0in" fo:margin-right="0in" fo:margin-top="0.139in" fo:margin-bottom="0.1945in" loext:contextual-spacing="false" fo:line-height="100%" fo:text-align="justify" style:justify-single-word="false" fo:text-indent="0.5in" style:auto-text-indent="false"/>
    </style:style>
    <style:style style:name="P9" style:family="paragraph" style:parent-style-name="Standard">
      <style:paragraph-properties fo:margin-left="0in" fo:margin-right="0in" fo:margin-top="0.139in" fo:margin-bottom="0.111in" loext:contextual-spacing="false" fo:line-height="100%" fo:text-align="justify" style:justify-single-word="false" fo:text-indent="0.5in" style:auto-text-indent="false"/>
    </style:style>
    <style:style style:name="P10" style:family="paragraph" style:parent-style-name="Standard">
      <style:paragraph-properties fo:margin-left="0in" fo:margin-right="0in" fo:margin-top="0.139in" fo:margin-bottom="0.0835in" loext:contextual-spacing="false" fo:line-height="100%" fo:text-align="justify" style:justify-single-word="false" fo:text-indent="0.5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0.5in" style:auto-text-indent="false"/>
    </style:style>
    <style:style style:name="P12" style:family="paragraph" style:parent-style-name="Standard">
      <style:paragraph-properties fo:margin-top="0.139in" fo:margin-bottom="0.139in" loext:contextual-spacing="false" fo:line-height="100%"/>
    </style:style>
    <style:style style:name="P13" style:family="paragraph" style:parent-style-name="Standard">
      <style:paragraph-properties fo:margin-left="0in" fo:margin-right="0in" fo:margin-top="0.139in" fo:margin-bottom="0.0555in" loext:contextual-spacing="false" fo:line-height="100%" fo:text-align="justify" style:justify-single-word="false" fo:text-indent="1in" style:auto-text-indent="false"/>
    </style:style>
    <style:style style:name="P14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in" style:auto-text-indent="false"/>
    </style:style>
    <style:style style:name="P15" style:family="paragraph" style:parent-style-name="Standard">
      <style:paragraph-properties fo:margin-left="0in" fo:margin-right="0in" fo:margin-top="0.139in" fo:margin-bottom="0in" loext:contextual-spacing="false" fo:line-height="100%" fo:text-align="justify" style:justify-single-word="false" fo:text-indent="0.4917in" style:auto-text-indent="false"/>
    </style:style>
    <style:style style:name="P16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7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3" style:family="text"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T4" style:family="text">
      <style:text-properties style:font-name="Times New Roman" style:font-name-asian="Times New Roman1" style:font-name-complex="Times New Roman1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tyle="italic" style:text-underline-style="none" style:font-name-asian="Times New Roman1" style:font-style-asian="italic" style:font-name-complex="Times New Roman1" style:font-style-complex="italic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Times New Roman" fo:font-style="normal" style:text-underline-style="none" style:font-name-asian="Times New Roman1" style:font-style-asian="normal" style:font-name-complex="Times New Roman1" style:font-style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tyle="normal" style:text-underline-style="none" fo:font-weight="bold" style:font-name-asian="Times New Roman1" style:font-style-asian="normal" style:font-weight-asian="bold" style:font-name-complex="Times New Roman1" style:font-style-complex="normal" style:font-weight-complex="bold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1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">ATO TRT6-GP N.º </text:span><text:span text:style-name="T2">149</text:span><text:span text:style-name="T1">/2026.</text:span></text:p>
      <text:p text:style-name="P2"/>
      <text:p text:style-name="P3"><text:span text:style-name="T3">Designa os Gabinetes dos Desembargadores Presidentes das Comissões de Regimento Interno e de Uniformização de Jurisprudência como Unidades de Apoio Executivo (UAEs) dos respectivos colegiados, no âmbito do Tribunal Regional do Trabalho da 6ª Região, e dá outras providências</text:span><text:span text:style-name="T5">.</text:span></text:p>
      <text:p text:style-name="P4"><text:span text:style-name="T6"><text:tab/></text:span><text:span text:style-name="T7">O DESEMBARGADOR PRESIDENTE DO TRIBUNAL REGIONAL DO TRABALHO DA 6ª REGIÃO, </text:span><text:span text:style-name="T6">no uso de suas atribuições legais e regimentais,</text:span><text:span text:style-name="T7"><text:tab/></text:span></text:p>
      <text:p text:style-name="P7"><text:span text:style-name="T2">CONSIDERANDO</text:span><text:span text:style-name="T4"> o disposto na Resolução CSJT nº 325, de 9 de novembro de 2022, que institui a Política de Governança dos Colegiados Temáticos da Justiça do Trabalho e determina, em seus arts. 4º e 6º, que cada colegiado temático permanente deve contar com uma Unidade de Apoio Executivo (UAE), responsável pelo suporte operacional às atividades do respectivo colegiado;</text:span></text:p>
      <text:p text:style-name="P7"><text:span text:style-name="T2">CONSIDERANDO</text:span><text:span text:style-name="T4"> que o Tribunal Regional do Trabalho da 6ª Região conta, em sua estrutura regimental, com a Comissão de Regimento Interno (CRI) e com a Comissão de Uniformização de Jurisprudência (CUJ), colegiados temáticos permanentes instituídos nos termos do Regimento Interno deste Regional;</text:span></text:p>
      <text:p text:style-name="P7"><text:span text:style-name="T2">CONSIDERANDO</text:span><text:span text:style-name="T4"> a necessidade de definir, de forma expressa e institucionalizada, as Unidades de Apoio Executivo das referidas comissões, a fim de garantir a regularidade de seu funcionamento e o atendimento às exigências normativas do Conselho Superior da Justiça do Trabalho;</text:span></text:p>
      <text:p text:style-name="P8"><text:span text:style-name="T2">CONSIDERANDO</text:span><text:span text:style-name="T4"> a conveniência de assegurar integração direta entre a presidência de cada comissão e a respectiva unidade de suporte operacional, de forma a conferir celeridade e coesão aos trabalhos dos colegiados,</text:span></text:p>
      <text:p text:style-name="P12"><text:span text:style-name="T2">RESOLVE:</text:span></text:p>
      <text:p text:style-name="P9"><text:span text:style-name="T2">Art. 1º <text:s/></text:span><text:span text:style-name="T4">O Gabinete do(a) Desembargador(a) Presidente da Comissão de Regimento Interno funcionará como Unidade de Apoio Executivo (UAE) do referido colegiado, realizará a gestão administrativa da Comissão e cuidará dos aspectos relativos à organização, à transparência e à comunicação do colegiado.</text:span></text:p>
      <text:p text:style-name="P9"><text:span text:style-name="T2">Art. 2º <text:s/></text:span><text:span text:style-name="T4">O Gabinete do(a) Desembargador(a) Presidente da Comissão de Uniformização de Jurisprudência funcionará como Unidade de Apoio Executivo (UAE) do referido colegiado, realizará a gestão administrativa da Comissão e cuidará dos aspectos relativos à organização, à transparência e à comunicação do colegiado.</text:span></text:p>
      <text:p text:style-name="P10"><text:span text:style-name="T2">Art. 3º <text:s/></text:span><text:span text:style-name="T4">Compete às Unidades de Apoio Executivo designadas nos arts. 1º e 2º deste Ato:</text:span></text:p>
      <text:p text:style-name="P13"><text:span text:style-name="T4">I - receber, organizar e registrar em pauta os assuntos a serem debatidos nas reuniões;</text:span></text:p>
      <text:p text:style-name="P13"><text:span text:style-name="T4">II - enviar aos membros do colegiado as pautas e demais documentos necessários à realização da reunião;</text:span></text:p>
      <text:p text:style-name="P13"><text:span text:style-name="T4">III - convidar os membros para reuniões convocadas pelo(a) presidente ou por 1/3 (um terço) dos membros do colegiado;</text:span></text:p>
      <text:p text:style-name="P13"><text:span text:style-name="T4">IV - providenciar os recursos físicos e tecnológicos para as reuniões;</text:span></text:p>
      <text:p text:style-name="P13"><text:span text:style-name="T4">V - redigir as atas das reuniões e colher a assinatura dos(as) membros(as);</text:span></text:p>
      <text:p text:style-name="P13"><text:span text:style-name="T4">VI - fazer publicar as atas das reuniões e demais documentos, exceto quando contiverem informação total ou parcialmente sigilosa, hipótese em que se publicará certidão, extrato ou cópia com ocultação da parte sob sigilo, observando o prazo de até 10 (dez) dias úteis;</text:span></text:p>
      <text:p text:style-name="P13"><text:span text:style-name="T4">VII - promover a interlocução com as unidades administrativas e judiciárias do Tribunal necessária ao desenvolvimento dos trabalhos de cada colegiado;</text:span></text:p>
      <text:p text:style-name="P13"><text:span text:style-name="T4">VIII - manter atualizadas as informações institucionais das comissões para fins de transparência, inclusive quanto à composição, aos atos instituidores e às entregas dos colegiados, em conformidade com a Resolução CSJT n.º 325/2022 e o Ato CSJT.GP.SG.SETIC n.º 21/2026;</text:span></text:p>
      <text:p text:style-name="P14"><text:span text:style-name="T4">IX - desempenhar as demais atividades de suporte operacional necessárias ao regular funcionamento de cada colegiado.</text:span></text:p>
      <text:p text:style-name="P15"><text:span text:style-name="T2">Art. 4º</text:span><text:span text:style-name="T4"> As reuniões ordinárias das Comissões ocorrerão anualmente e poderão ser convocadas reuniões extraordinárias quando necessário.</text:span></text:p>
      <text:p text:style-name="P11"><text:span text:style-name="T2">Art. 5º <text:s/></text:span><text:span text:style-name="T6">Este Ato entra em vigor na data de sua </text:span><text:span text:style-name="T8">publicação.</text:span></text:p>
      <text:p text:style-name="P5"/>
      <text:p text:style-name="P5"/>
      <text:p text:style-name="P6"><text:span text:style-name="T8">Recife, </text:span><text:span text:style-name="T4">18 de junho de 2026.</text:span></text:p>
      <text:p text:style-name="P6"><text:span text:style-name="T9">RUY SALATHIEL DE ALBUQUERQUE E MELLO VENTURA</text:span></text:p>
      <text:p text:style-name="P6"><text:span text:style-name="T8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68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1"><text:s text:c="10"/></text:span><text:span text:style-name="MT2"><text:s text:c="9"/></text:span><draw:frame draw:style-name="Mfr1" draw:name="image1.jpg" text:anchor-type="as-char" svg:width="2.2091in" svg:height="0.7402in" draw:z-index="1"><draw:image xlink:href="Pictures/100000000000029A000000F1FF39C53886A10A6C.jpg" xlink:type="simple" xlink:show="embed" xlink:actuate="onLoad" loext:mime-type="image/jpeg"/></draw:frame><text:span text:style-name="MT2"><text:s text:c="49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FF39C53886A10A6C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33" meta:word-count="602" meta:character-count="4260" meta:non-whitespace-character-count="3420"/>
    <meta:generator>LibreOfficeDev/6.0.5.2$Linux_X86_64 LibreOffice_project/</meta:generator>
  </office:meta>
</office:document-meta>
</file>