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4E00000052AFD7EDB7.jpg" manifest:media-type="image/jpeg"/>
  <manifest:file-entry manifest:full-path="Pictures/100000010000008F00000034A3F4C106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_20_1">
      <style:paragraph-properties fo:margin-left="2.461cm" fo:margin-right="0cm" fo:margin-top="0.113cm" fo:margin-bottom="0cm" style:contextual-spacing="false" fo:text-align="center" style:justify-single-word="false"/>
    </style:style>
    <style:style style:name="P2" style:family="paragraph" style:parent-style-name="Heading_20_1">
      <style:paragraph-properties fo:margin-top="0.432cm" fo:margin-bottom="0cm" style:contextual-spacing="false"/>
    </style:style>
    <style:style style:name="P3" style:family="paragraph" style:parent-style-name="Heading_20_1">
      <style:paragraph-properties fo:margin-left="2.526cm" fo:margin-right="0cm" fo:margin-top="0.423cm" fo:margin-bottom="0cm" style:contextual-spacing="false"/>
    </style:style>
    <style:style style:name="P4" style:family="paragraph" style:parent-style-name="Standard" style:master-page-name="Standard">
      <style:paragraph-properties fo:margin-left="7.749cm" fo:margin-right="0cm" fo:line-height="100%" fo:text-indent="0cm" style:auto-text-indent="false" style:page-number="auto">
        <style:tab-stops>
          <style:tab-stop style:position="11.506cm"/>
        </style:tab-stops>
      </style:paragraph-properties>
    </style:style>
    <style:style style:name="P5" style:family="paragraph" style:parent-style-name="Standard">
      <style:paragraph-properties fo:margin-left="2.752cm" fo:margin-right="0.284cm" fo:margin-top="0cm" fo:margin-bottom="0cm" style:contextual-spacing="false" fo:text-align="center" style:justify-single-word="false" fo:text-indent="0cm" style:auto-text-indent="false"/>
    </style:style>
    <style:style style:name="P6" style:family="paragraph" style:parent-style-name="Standard">
      <style:paragraph-properties fo:margin-left="6.726cm" fo:margin-right="0cm" fo:margin-top="0.48cm" fo:margin-bottom="0cm" style:contextual-spacing="false" fo:text-align="start" style:justify-single-word="false" fo:text-indent="0cm" style:auto-text-indent="false"/>
    </style:style>
    <style:style style:name="P7" style:family="paragraph" style:parent-style-name="Standard">
      <style:paragraph-properties fo:margin-left="0.041cm" fo:margin-right="0cm" fo:margin-top="0cm" fo:margin-bottom="0cm" style:contextual-spacing="false" fo:text-align="start" style:justify-single-word="false" fo:text-indent="0cm" style:auto-text-indent="false"/>
    </style:style>
    <style:style style:name="P8" style:family="paragraph" style:parent-style-name="Standard">
      <style:paragraph-properties fo:margin-left="2.528cm" fo:margin-right="0cm" fo:margin-top="0.423cm" fo:margin-bottom="0cm" style:contextual-spacing="false" fo:text-align="start" style:justify-single-word="false" fo:text-indent="0cm" style:auto-text-indent="false"/>
    </style:style>
    <style:style style:name="P9" style:family="paragraph" style:parent-style-name="Text_20_body">
      <style:paragraph-properties fo:margin-left="0cm" fo:margin-right="0cm" fo:margin-top="0.09cm" fo:margin-bottom="0cm" style:contextual-spacing="false" fo:text-align="start" style:justify-single-word="false" fo:text-indent="0cm" style:auto-text-indent="false"/>
      <style:text-properties style:font-name="Times New Roman" fo:font-size="10pt" fo:font-weight="bold" style:font-size-asian="10pt" style:font-weight-asian="bold"/>
    </style:style>
    <style:style style:name="P10" style:family="paragraph" style:parent-style-name="Text_20_body">
      <style:paragraph-properties fo:margin-left="0.039cm" fo:margin-right="0.069cm" fo:text-indent="2.487cm" style:auto-text-indent="false"/>
    </style:style>
    <style:style style:name="P11" style:family="paragraph" style:parent-style-name="Text_20_body">
      <style:paragraph-properties fo:margin-left="0.039cm" fo:margin-right="0.067cm" fo:text-indent="2.487cm" style:auto-text-indent="false"/>
    </style:style>
    <style:style style:name="P12" style:family="paragraph" style:parent-style-name="Text_20_body">
      <style:paragraph-properties fo:margin-left="0.039cm" fo:margin-right="0.055cm" fo:text-indent="2.487cm" style:auto-text-indent="false"/>
    </style:style>
    <style:style style:name="P13" style:family="paragraph" style:parent-style-name="Text_20_body">
      <style:paragraph-properties fo:margin-left="0.039cm" fo:margin-right="0.058cm" fo:text-indent="2.487cm" style:auto-text-indent="false"/>
    </style:style>
    <style:style style:name="P14" style:family="paragraph" style:parent-style-name="Text_20_body" style:master-page-name="Converted1">
      <style:paragraph-properties fo:margin-left="0.041cm" fo:margin-right="0.067cm" fo:margin-top="0.042cm" fo:margin-bottom="0cm" style:contextual-spacing="false" fo:text-indent="2.487cm" style:auto-text-indent="false" style:page-number="auto"/>
    </style:style>
    <style:style style:name="P15" style:family="paragraph" style:parent-style-name="Text_20_body">
      <style:paragraph-properties fo:margin-left="0.041cm" fo:margin-right="0.064cm" fo:margin-top="0cm" fo:margin-bottom="0cm" style:contextual-spacing="false" fo:text-indent="2.487cm" style:auto-text-indent="false"/>
    </style:style>
    <style:style style:name="P16" style:family="paragraph" style:parent-style-name="Text_20_body">
      <style:paragraph-properties fo:margin-left="0.041cm" fo:margin-right="0.083cm" fo:text-indent="2.487cm" style:auto-text-indent="false"/>
    </style:style>
    <style:style style:name="P17" style:family="paragraph" style:parent-style-name="Text_20_body">
      <style:paragraph-properties fo:margin-left="0.041cm" fo:margin-right="0.06cm" fo:text-indent="2.487cm" style:auto-text-indent="false"/>
    </style:style>
    <style:style style:name="P18" style:family="paragraph" style:parent-style-name="Text_20_body">
      <style:paragraph-properties fo:margin-left="0.039cm" fo:margin-right="0.069cm" fo:text-indent="2.485cm" style:auto-text-indent="false"/>
    </style:style>
    <style:style style:name="P19" style:family="paragraph" style:parent-style-name="Text_20_body">
      <style:paragraph-properties fo:margin-left="0cm" fo:margin-right="0cm" fo:margin-top="0cm" fo:margin-bottom="0cm" style:contextual-spacing="false" fo:text-align="start" style:justify-single-word="false" fo:text-indent="0cm" style:auto-text-indent="false"/>
    </style:style>
    <style:style style:name="P20" style:family="paragraph" style:parent-style-name="Text_20_body">
      <style:paragraph-properties fo:margin-left="0cm" fo:margin-right="0cm" fo:margin-top="0.33cm" fo:margin-bottom="0cm" style:contextual-spacing="false" fo:text-align="start" style:justify-single-word="false" fo:text-indent="0cm" style:auto-text-indent="false"/>
    </style:style>
    <style:style style:name="P21" style:family="paragraph" style:parent-style-name="Text_20_body">
      <style:paragraph-properties fo:margin-left="0cm" fo:margin-right="0cm" fo:text-align="start" style:justify-single-word="false" fo:text-indent="0cm" style:auto-text-indent="false"/>
    </style:style>
    <style:style style:name="P22" style:family="paragraph" style:parent-style-name="Text_20_body">
      <style:paragraph-properties fo:margin-left="2.528cm" fo:margin-right="7.975cm" fo:line-height="181%" fo:text-align="start" style:justify-single-word="false" fo:text-indent="0cm" style:auto-text-indent="false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0pt" style:font-size-asian="10pt"/>
    </style:style>
    <style:style style:name="T3" style:family="text">
      <style:text-properties style:font-name="Times New Roman" fo:font-size="10pt" fo:font-weight="bold" style:font-size-asian="10pt" style:font-weight-asian="bold"/>
    </style:style>
    <style:style style:name="T4" style:family="text">
      <style:text-properties style:font-name="Times New Roman" fo:letter-spacing="-0.009cm"/>
    </style:style>
    <style:style style:name="T5" style:family="text">
      <style:text-properties style:font-name="Times New Roman" fo:letter-spacing="-0.004cm"/>
    </style:style>
    <style:style style:name="T6" style:family="text">
      <style:text-properties style:font-name="Times New Roman" fo:font-size="12pt" fo:font-weight="bold" style:font-size-asian="12pt" style:font-weight-asian="bold"/>
    </style:style>
    <style:style style:name="T7" style:family="text">
      <style:text-properties style:font-name="Times New Roman" fo:font-size="12pt" fo:letter-spacing="-0.012cm" fo:font-weight="bold" style:font-size-asian="12pt" style:font-weight-asian="bold"/>
    </style:style>
    <style:style style:name="T8" style:family="text">
      <style:text-properties style:font-name="Times New Roman" fo:font-size="12pt" fo:letter-spacing="-0.025cm" fo:font-weight="bold" style:font-size-asian="12pt" style:font-weight-asian="bold"/>
    </style:style>
    <style:style style:name="T9" style:family="text">
      <style:text-properties style:font-name="Times New Roman" fo:font-size="12pt" fo:letter-spacing="-0.021cm" fo:font-weight="bold" style:font-size-asian="12pt" style:font-weight-asian="bold"/>
    </style:style>
    <style:style style:name="T10" style:family="text">
      <style:text-properties style:font-name="Times New Roman" fo:font-size="12pt" fo:letter-spacing="-0.019cm" fo:font-weight="bold" style:font-size-asian="12pt" style:font-weight-asian="bold"/>
    </style:style>
    <style:style style:name="T11" style:family="text">
      <style:text-properties style:font-name="Times New Roman" fo:font-size="12pt" fo:letter-spacing="-0.004cm" fo:font-weight="bold" style:font-size-asian="12pt" style:font-weight-asian="bold"/>
    </style:style>
    <style:style style:name="T12" style:family="text">
      <style:text-properties fo:letter-spacing="0.069cm"/>
    </style:style>
    <style:style style:name="T13" style:family="text">
      <style:text-properties fo:letter-spacing="0.046cm"/>
    </style:style>
    <style:style style:name="T14" style:family="text">
      <style:text-properties fo:letter-spacing="0.048cm"/>
    </style:style>
    <style:style style:name="T15" style:family="text">
      <style:text-properties fo:letter-spacing="-0.004cm"/>
    </style:style>
    <style:style style:name="T16" style:family="text">
      <style:text-properties fo:letter-spacing="-0.004cm" fo:font-weight="normal" style:font-weight-asian="normal"/>
    </style:style>
    <style:style style:name="T17" style:family="text">
      <style:text-properties fo:font-size="12pt" fo:font-weight="bold" style:font-size-asian="12pt" style:font-weight-asian="bold"/>
    </style:style>
    <style:style style:name="T18" style:family="text">
      <style:text-properties fo:font-size="12pt" fo:letter-spacing="-0.011cm" fo:font-weight="bold" style:font-size-asian="12pt" style:font-weight-asian="bold"/>
    </style:style>
    <style:style style:name="T19" style:family="text">
      <style:text-properties fo:font-size="12pt" fo:letter-spacing="-0.011cm" style:font-size-asian="12pt"/>
    </style:style>
    <style:style style:name="T20" style:family="text">
      <style:text-properties fo:font-size="12pt" style:font-size-asian="12pt"/>
    </style:style>
    <style:style style:name="T21" style:family="text">
      <style:text-properties fo:font-size="12pt" fo:letter-spacing="-0.009cm" style:font-size-asian="12pt"/>
    </style:style>
    <style:style style:name="T22" style:family="text">
      <style:text-properties fo:font-size="12pt" fo:letter-spacing="-0.009cm" fo:font-weight="bold" style:font-size-asian="12pt" style:font-weight-asian="bold"/>
    </style:style>
    <style:style style:name="T23" style:family="text">
      <style:text-properties fo:font-size="12pt" fo:letter-spacing="-0.012cm" style:font-size-asian="12pt"/>
    </style:style>
    <style:style style:name="T24" style:family="text">
      <style:text-properties fo:font-size="12pt" fo:letter-spacing="-0.012cm" fo:font-weight="bold" style:font-size-asian="12pt" style:font-weight-asian="bold"/>
    </style:style>
    <style:style style:name="T25" style:family="text">
      <style:text-properties fo:font-size="12pt" fo:letter-spacing="-0.004cm" style:font-size-asian="12pt"/>
    </style:style>
    <style:style style:name="T26" style:family="text">
      <style:text-properties fo:font-size="12pt" fo:letter-spacing="-0.004cm" fo:font-weight="bold" style:font-size-asian="12pt" style:font-weight-asian="bold"/>
    </style:style>
    <style:style style:name="T27" style:family="text">
      <style:text-properties fo:font-weight="bold" style:font-weight-asian="bold"/>
    </style:style>
    <style:style style:name="T28" style:family="text">
      <style:text-properties fo:letter-spacing="-0.007cm"/>
    </style:style>
    <style:style style:name="T29" style:family="text">
      <style:text-properties fo:letter-spacing="-0.009cm"/>
    </style:style>
    <style:style style:name="T30" style:family="text">
      <style:text-properties fo:letter-spacing="-0.011cm"/>
    </style:style>
    <style:style style:name="T31" style:family="text">
      <style:text-properties fo:letter-spacing="-0.011cm" fo:font-weight="bold" style:font-weight-asian="bold"/>
    </style:style>
    <style:style style:name="T32" style:family="text">
      <style:text-properties fo:letter-spacing="-0.016cm"/>
    </style:style>
    <style:style style:name="T33" style:family="text">
      <style:text-properties fo:letter-spacing="-0.016cm" fo:font-weight="bold" style:font-weight-asian="bold"/>
    </style:style>
    <style:style style:name="T34" style:family="text">
      <style:text-properties fo:letter-spacing="0.071cm"/>
    </style:style>
    <style:style style:name="T35" style:family="text">
      <style:text-properties fo:font-weight="normal" style:font-weight-asian="normal"/>
    </style:style>
    <style:style style:name="T36" style:family="text">
      <style:text-properties fo:letter-spacing="-0.014cm"/>
    </style:style>
    <style:style style:name="T37" style:family="text">
      <style:text-properties fo:letter-spacing="-0.019cm"/>
    </style:style>
    <style:style style:name="T38" style:family="text">
      <style:text-properties fo:letter-spacing="-0.018cm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71cm" svg:stroke-color="#000000" draw:fill="none" loext:fill-use-slide-background="false" draw:textarea-vertical-align="top" draw:auto-grow-height="false" fo:min-height="0cm" fo:min-width="15.411cm" fo:padding-top="0.125cm" fo:padding-bottom="0.125cm" fo:padding-left="0.25cm" fo:padding-right="0.25cm" fo:wrap-option="wrap" loext:decorative="false" fo:margin-left="-0.035cm" fo:margin-right="-0.039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4" loext:marker-style-name="T2"><draw:frame draw:style-name="fr1" draw:name="Image 1" text:anchor-type="as-char" svg:width="1.856cm" svg:height="1.909cm" draw:z-index="1"><draw:image xlink:href="Pictures/100000000000004E00000052AFD7EDB7.jpg" xlink:type="simple" xlink:show="embed" xlink:actuate="onLoad" draw:mime-type="image/jpeg"/></draw:frame><text:span text:style-name="T2"><text:tab/></text:span><draw:frame draw:style-name="fr1" draw:name="Image 2" text:anchor-type="as-char" svg:width="3.784cm" svg:height="1.376cm" draw:z-index="2"><draw:image xlink:href="Pictures/100000010000008F00000034A3F4C106.png" xlink:type="simple" xlink:show="embed" xlink:actuate="onLoad" draw:mime-type="image/png"/></draw:frame></text:p>
        <text:h text:style-name="P1" text:outline-level="2" loext:marker-style-name="T1"><text:span text:style-name="T1">PODER</text:span><text:span text:style-name="T4"> </text:span><text:span text:style-name="T5">JUDICIÁRIO</text:span></text:h>
        <text:p text:style-name="P5" loext:marker-style-name="T6"><text:span text:style-name="T6">TRIBUNAL</text:span><text:span text:style-name="T7"> </text:span><text:span text:style-name="T6">REGIONAL</text:span><text:span text:style-name="T7"> </text:span><text:span text:style-name="T6">DO</text:span><text:span text:style-name="T7"> </text:span><text:span text:style-name="T6">TRABALHO</text:span><text:span text:style-name="T7"> </text:span><text:span text:style-name="T6">DA</text:span><text:span text:style-name="T7"> </text:span><text:span text:style-name="T6">6ª</text:span><text:span text:style-name="T7"> </text:span><text:span text:style-name="T6">REGIÃO GABINETE DA PRESIDÊNCIA</text:span></text:p>
        <text:p text:style-name="P9" loext:marker-style-name="T3"><draw:custom-shape text:anchor-type="char" draw:z-index="0" draw:name="Graphic 3" draw:style-name="gr1" draw:text-style-name="P23" svg:width="15.911cm" svg:height="0.004cm" svg:x="2.54cm" svg:y="0.538cm"><text:p/><draw:enhanced-geometry draw:mirror-horizontal="false" draw:mirror-vertical="false" drawooo:sub-view-size="5727700 0" draw:text-areas="0 0 ?f0 ?f1" svg:viewBox="0 0 0 0" draw:type="ooxml-non-primitive" draw:enhanced-path="M 0 0 L 5727700 0 N"><draw:equation draw:name="f0" draw:formula="logwidth"/><draw:equation draw:name="f1" draw:formula="logheight"/></draw:enhanced-geometry></draw:custom-shape></text:p>
        <text:p text:style-name="P6" loext:marker-style-name="T6"><text:span text:style-name="T6">ATO</text:span><text:span text:style-name="T8"> </text:span><text:span text:style-name="T6">TRT6-GP</text:span><text:span text:style-name="T9"> </text:span><text:span text:style-name="T6">Nº</text:span><text:span text:style-name="T10"> </text:span><text:span text:style-name="T11">144/2026</text:span></text:p>
        <text:h text:style-name="P2" text:outline-level="2">O<text:span text:style-name="T12"> </text:span>DESEMBARGADOR<text:span text:style-name="T13"> </text:span>PRESIDENTE<text:span text:style-name="T14"> </text:span>DO<text:span text:style-name="T14"> </text:span>TRIBUNAL<text:span text:style-name="T13"> </text:span>REGIONAL<text:span text:style-name="T14"> </text:span>DO<text:span text:style-name="T14"> </text:span><text:span text:style-name="T15">TRABALHO</text:span></text:h>
        <text:p text:style-name="P7" loext:marker-style-name="T20"><text:span text:style-name="T17">DA</text:span><text:span text:style-name="T18"> </text:span><text:span text:style-name="T17">SEXTA</text:span><text:span text:style-name="T18"> </text:span><text:span text:style-name="T17">REGIÃO</text:span><text:span text:style-name="T20">,</text:span><text:span text:style-name="T19"> </text:span><text:span text:style-name="T20">no</text:span><text:span text:style-name="T21"> </text:span><text:span text:style-name="T20">uso</text:span><text:span text:style-name="T19"> </text:span><text:span text:style-name="T20">de</text:span><text:span text:style-name="T19"> </text:span><text:span text:style-name="T20">suas</text:span><text:span text:style-name="T21"> </text:span><text:span text:style-name="T20">atribuições</text:span><text:span text:style-name="T23"> </text:span><text:span text:style-name="T20">legais</text:span><text:span text:style-name="T19"> </text:span><text:span text:style-name="T20">e</text:span><text:span text:style-name="T21"> </text:span><text:span text:style-name="T25">regimentais,</text:span></text:p>
        <text:p text:style-name="P10"><text:span text:style-name="T27">CONSIDERANDO </text:span>a realização, no dia 17 de junho de 2026, de evento junino de grande porte na área do Pilar e na<text:span text:style-name="T28"> </text:span>Avenida<text:span text:style-name="T28"> </text:span>Alfredo<text:span text:style-name="T29"> </text:span>Lisboa,<text:span text:style-name="T28"> </text:span>imediações<text:span text:style-name="T29"> </text:span>do<text:span text:style-name="T28"> </text:span>Edifício-Sede<text:span text:style-name="T28"> </text:span>e anexo deste Tribunal, com programação prevista para o período das 15h às 0h;</text:p>
        <text:p text:style-name="P11"><text:span text:style-name="T27">CONSIDERANDO </text:span>a expectativa de expressiva concentração de público nas áreas adjacentes ao Edifício-Sede desde o<text:span text:style-name="T29"> </text:span>início<text:span text:style-name="T29"> </text:span>da<text:span text:style-name="T29"> </text:span>tarde,<text:span text:style-name="T30"> </text:span>em<text:span text:style-name="T30"> </text:span>razão<text:span text:style-name="T29"> </text:span>do<text:span text:style-name="T29"> </text:span>acesso<text:span text:style-name="T30"> </text:span>antecipado<text:span text:style-name="T29"> </text:span>ao local do evento e participação nas atividades culturais programadas;</text:p>
        <text:p text:style-name="P10"><text:span text:style-name="T27">CONSIDERANDO </text:span>as restrições de circulação de veículos e os impactos na mobilidade urbana decorrentes da realização do evento, com potencial comprometimento do acesso às dependências deste Regional;</text:p>
        <text:p text:style-name="P12"><text:span text:style-name="T27">CONSIDERANDO</text:span><text:span text:style-name="T31"> </text:span>a<text:span text:style-name="T30"> </text:span>necessidade<text:span text:style-name="T30"> </text:span>de<text:span text:style-name="T30"> </text:span>se<text:span text:style-name="T30"> </text:span>evitar<text:span text:style-name="T30"> </text:span>prejuízos<text:span text:style-name="T30"> </text:span>aos<text:span text:style-name="T30"> </text:span>jurisdicionados,<text:span text:style-name="T30"> </text:span>com vulneração aos princípios constitucionais do contraditório e da ampla defesa;</text:p>
        <text:p text:style-name="P18"><text:span text:style-name="T27">CONSIDERANDO</text:span><text:span text:style-name="T33"> </text:span>o<text:span text:style-name="T32"> </text:span>disposto<text:span text:style-name="T32"> </text:span>no<text:span text:style-name="T32"> </text:span>Ato<text:span text:style-name="T32"> </text:span>Conjunto<text:span text:style-name="T32"> </text:span>TRT6-GP-GVP-CRT<text:span text:style-name="T32"> </text:span>n.º<text:span text:style-name="T32"> </text:span>14/2024,<text:span text:style-name="T32"> </text:span>o Ofício Circular TRT6 n.º 26/2024 e o Ato Conjunto TRT6-GP-GVP-CRT n.º 5/2025;</text:p>
        <text:p text:style-name="P13"><text:span text:style-name="T27">CONSIDERANDO </text:span>o disposto na Resolução No. 354/2020, com redação dada pela Resolução 481, de 22 de outubro de 2022, ambas do Conselho Nacional de Justiça e<text:span text:style-name="T34"> </text:span>que dispõem, dentre outros, acerca das hipóteses de realização de audiências telepresenciais de ofício;</text:p>
        <text:h text:style-name="P3" text:outline-level="2" loext:marker-style-name="T35"><text:span text:style-name="T15">RESOLVE</text:span><text:span text:style-name="T16">:</text:span></text:h>
        <text:p text:style-name="P13"><text:span text:style-name="T27">Art. 1º </text:span>Autorizar excepcionalmente, no dia 17/06/2026, para as unidades judiciárias de 1º Grau instaladas no Edifício-Sede e anexo deste Regional que funcionam<text:span text:style-name="T28"> </text:span>no período da tarde, a execução dos trabalhos e a realização de audiências integralmente na modalidade telepresencial, cabendo à unidade judiciária providenciar, mediante certidão nos autos, a indicação de link de acesso à sala virtual de audiência, a fim de viabilizar a participação de partes, advogados e testemunhas no ato processual (art. 3º, §1º, V, da Resolução nº 354, do CNJ).</text:p>
      </text:section>
      <text:p text:style-name="P14"><text:span text:style-name="T27">Parágrafo único. </text:span>Permanece<text:span text:style-name="T32"> </text:span>inalterada<text:span text:style-name="T36"> </text:span>a<text:span text:style-name="T36"> </text:span>execução<text:span text:style-name="T36"> </text:span>dos<text:span text:style-name="T36"> </text:span>serviços,<text:span text:style-name="T36"> </text:span>as<text:span text:style-name="T36"> </text:span>audiências e o atendimento ao público<text:span text:style-name="T29"> </text:span>das<text:span text:style-name="T29"> </text:span>unidades<text:span text:style-name="T29"> </text:span>judiciárias<text:span text:style-name="T29"> </text:span>de<text:span text:style-name="T29"> </text:span>1º<text:span text:style-name="T29"> </text:span>Grau<text:span text:style-name="T29"> </text:span>instaladas<text:span text:style-name="T29"> </text:span>no<text:span text:style-name="T29"> </text:span>Edifício-Sede<text:span text:style-name="T29"> </text:span>e anexo deste Regional que funcionam no período da manhã.</text:p>
      <text:p text:style-name="P19"/>
      <text:p text:style-name="P20"/>
      <text:p text:style-name="P15"><text:span text:style-name="T27">Art. 2º </text:span>Autorizar, excepcionalmente, no dia 17/06/2026, para as unidades administrativas e demais unidades judiciárias instaladas no Edifício-Sede e anexo deste Regional, a realização<text:span text:style-name="T29"> </text:span>das<text:span text:style-name="T29"> </text:span>atividades<text:span text:style-name="T29"> </text:span>em<text:span text:style-name="T30"> </text:span>regime<text:span text:style-name="T30"> </text:span>de<text:span text:style-name="T29"> </text:span>teletrabalho<text:span text:style-name="T29"> </text:span>a<text:span text:style-name="T29"> </text:span>partir<text:span text:style-name="T29"> </text:span>das<text:span text:style-name="T29"> </text:span>14h,<text:span text:style-name="T29"> </text:span>ressalvados os serviços essenciais e as unidades cujas atividades, por sua natureza, exijam a prestação presencial dos serviços, a critério do gestor.</text:p>
      <text:p text:style-name="P16"><text:span text:style-name="T27">Art.3º </text:span>O presente Ato aplica-se exclusivamente às unidades<text:span text:style-name="T36"> </text:span>administrativas<text:span text:style-name="T36"> </text:span>e judiciárias instaladas no Edifício-Sede e anexo deste Regional.</text:p>
      <text:p text:style-name="P17">Dê-se<text:span text:style-name="T34"> </text:span>ciência<text:span text:style-name="T34"> </text:span>às<text:span text:style-name="T34"> </text:span>unidades<text:span text:style-name="T34"> </text:span>judiciárias<text:span text:style-name="T34"> </text:span>e<text:span text:style-name="T34"> </text:span>administrativas<text:span text:style-name="T34"> </text:span>instaladas<text:span text:style-name="T34"> </text:span>no Edifício-Sede e anexo, à OAB e à AATP.</text:p>
      <text:p text:style-name="P22">Cumpra-se e publique-se. Recife,<text:span text:style-name="T37"> </text:span>16<text:span text:style-name="T37"> </text:span>de<text:span text:style-name="T38"> </text:span>junho<text:span text:style-name="T38"> </text:span>de<text:span text:style-name="T38"> </text:span>2026.</text:p>
      <text:p text:style-name="P21"/>
      <text:h text:style-name="Heading_20_1" text:outline-level="2">RUY<text:span text:style-name="T30"> </text:span>SALATHIEL<text:span text:style-name="T30"> </text:span>DE<text:span text:style-name="T29"> </text:span>ALBUQUERQUE<text:span text:style-name="T30"> </text:span>E<text:span text:style-name="T29"> </text:span>MELLO<text:span text:style-name="T29"> </text:span><text:span text:style-name="T15">VENTURA</text:span></text:h>
      <text:p text:style-name="P8" loext:marker-style-name="T17"><text:span text:style-name="T17">Desembargador</text:span><text:span text:style-name="T24"> </text:span><text:span text:style-name="T17">Presidente</text:span><text:span text:style-name="T22"> </text:span><text:span text:style-name="T17">do</text:span><text:span text:style-name="T18"> </text:span><text:span text:style-name="T17">TRT</text:span><text:span text:style-name="T22"> </text:span><text:span text:style-name="T17">da</text:span><text:span text:style-name="T18"> </text:span><text:span text:style-name="T17">6ª</text:span><text:span text:style-name="T18"> </text:span><text:span text:style-name="T26">Região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style:writing-mode="lr-tb"/>
      <style:text-properties style:font-name="Calibri" fo:font-family="Calibri" style:font-family-generic="roman" style:font-pitch="variable" fo:language="pt" fo:country="PT" style:font-name-asian="Calibri1" style:font-family-asian="Calibri" style:font-family-generic-asian="system" style:font-pitch-asian="variable" style:language-asian="en" style:country-asian="US" style:font-name-complex="Calibri1" style:font-family-complex="Calibri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039cm" fo:margin-top="0.423cm" fo:margin-bottom="0cm" style:contextual-spacing="false" fo:text-align="justify" style:justify-single-word="false" fo:text-indent="2.487cm" style:auto-text-indent="false"/>
      <style:text-properties style:font-name="Calibri" fo:font-family="Calibri" style:font-family-generic="roman" style:font-pitch="variable" fo:font-size="12pt" fo:language="pt" fo:country="PT" style:font-name-asian="Calibri1" style:font-family-asian="Calibri" style:font-family-generic-asian="system" style:font-pitch-asian="variable" style:font-size-asian="12pt" style:language-asian="en" style:country-asian="US" style:font-name-complex="Calibri1" style:font-family-complex="Calibri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2.528cm"/>
      <style:text-properties style:font-name="Calibri" fo:font-family="Calibri" style:font-family-generic="roman" style:font-pitch="variable" fo:font-size="12pt" fo:language="pt" fo:country="PT" fo:font-weight="bold" style:font-name-asian="Calibri1" style:font-family-asian="Calibri" style:font-family-generic-asian="system" style:font-pitch-asian="variable" style:font-size-asian="12pt" style:language-asian="en" style:country-asian="US" style:font-weight-asian="bold" style:font-name-complex="Calibri1" style:font-family-complex="Calibri" style:font-family-generic-complex="system" style:font-pitch-complex="variable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Table_20_Paragraph" style:display-name="Table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75cm" fo:margin-bottom="0.494cm" fo:margin-left="2.499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05cm" fo:margin-bottom="0.494cm" fo:margin-left="2.499cm" fo:margin-right="2.499cm" style:writing-mode="lr-tb" style:layout-grid-color="#c0c0c0" style:layout-grid-lines="2670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Evento de São João  Recife 17/06/2026</dc:title>
    <meta:creation-date>2026-07-07T18:39:51</meta:creation-date>
    <dc:date>2026-07-07T18:39:51</dc:date>
    <meta:editing-duration>P0D</meta:editing-duration>
    <meta:generator>LibreOffice/24.2.5.2$Windows_X86_64 LibreOffice_project/bffef4ea93e59bebbeaf7f431bb02b1a39ee8a59</meta:generator>
    <meta:document-statistic meta:table-count="0" meta:image-count="2" meta:object-count="0" meta:page-count="2" meta:paragraph-count="21" meta:word-count="452" meta:character-count="3012" meta:non-whitespace-character-count="2579"/>
    <meta:user-defined meta:name="AppVersion">12.0000</meta:user-defined>
    <meta:user-defined meta:name="Converter">SolidFramework v10.0.19910.1</meta:user-defined>
    <meta:user-defined meta:name="Created" meta:value-type="date">2026-06-16T00:00:00</meta:user-defined>
    <meta:user-defined meta:name="Creator">PROAD-OUV</meta:user-defined>
    <meta:user-defined meta:name="LastSaved" meta:value-type="date">2026-07-07T00:00:00</meta:user-defined>
    <meta:user-defined meta:name="Producer" meta:value-type="string">GPL Ghostscript 10.02.1</meta:user-defined>
    <meta:template xlink:type="simple" xlink:actuate="onRequest" xlink:title="Normal" xlink:href=""/>
  </office:meta>
</office:document-meta>
</file>